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3037" office:value-type="string">
            <text:p>-73037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8022" office:value-type="string">
            <text:p>-10802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" office:value-type="string">
            <text:p>-43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" office:value-type="string">
            <text:p>3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69" office:value-type="string">
            <text:p>-769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6979" office:value-type="string">
            <text:p>56979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875" office:value-type="string">
            <text:p>-13875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19" office:value-type="string">
            <text:p>-2619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95" office:value-type="string">
            <text:p>-15395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77" office:value-type="string">
            <text:p>-207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8082" office:value-type="string">
            <text:p>-8082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889" office:value-type="string">
            <text:p>1889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857" office:value-type="string">
            <text:p>-6857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7257" office:value-type="string">
            <text:p>-117257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4819" office:value-type="string">
            <text:p>-4819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836" office:value-type="string">
            <text:p>-3483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151" office:value-type="string">
            <text:p>-37151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4907" office:value-type="string">
            <text:p>-144907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8963" office:value-type="string">
            <text:p>-28963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63" office:value-type="string">
            <text:p>-4363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5" office:value-type="string">
            <text:p>15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49" office:value-type="string">
            <text:p>-14349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15" office:value-type="string">
            <text:p>-12915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1310" office:value-type="string">
            <text:p>161310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16061" office:value-type="string">
            <text:p>-216061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2" office:value-type="string">
            <text:p>532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711" office:value-type="string">
            <text:p>-45711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40110" office:value-type="string">
            <text:p>40110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2006" office:value-type="string">
            <text:p>32006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23" office:value-type="string">
            <text:p>23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" office:value-type="string">
            <text:p>-129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198" office:value-type="string">
            <text:p>-6198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534" office:value-type="string">
            <text:p>-534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808" office:value-type="string">
            <text:p>2808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71" office:value-type="string">
            <text:p>-171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615" office:value-type="string">
            <text:p>25615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77834" office:value-type="string">
            <text:p>-27783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83" office:value-type="string">
            <text:p>-10783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031" office:value-type="string">
            <text:p>-14031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488" office:value-type="string">
            <text:p>148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60" office:value-type="string">
            <text:p>-60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89" office:value-type="string">
            <text:p>389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04" office:value-type="string">
            <text:p>-3004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26</meta:creation-date>
    <meta:editing-cycles>1</meta:editing-cycles>
    <dc:language>en</dc:language>
    <dc:creator>ZETHOU-WWEXT02P$</dc:creator>
    <dc:date>2026-08-22T09:35:27</dc:date>
    <meta:editing-duration>PT1.416S</meta:editing-duration>
  </office:meta>
</office:document-meta>
</file>