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Response Date/Time" office:value-type="string">
            <text:p>Response Date/Time</text:p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21 2026  7:39PM" office:value-type="string">
            <text:p>Aug 21 2026 <text:s text:c="1"/>7:39PM</text:p>
          </table:table-cell>
          <table:table-cell office:string-value="Aug 22 2026  9:00AM" office:value-type="string">
            <text:p>Aug 22 2026 <text:s text:c="1"/>9:00AM</text:p>
          </table:table-cell>
          <table:table-cell office:string-value="Aug 23 2026  8:59AM" office:value-type="string">
            <text:p>Aug 23 2026 <text:s text:c="1"/>8:59AM</text:p>
          </table:table-cell>
          <table:table-cell office:string-value="120135" office:value-type="string">
            <text:p>120135</text:p>
          </table:table-cell>
          <table:table-cell office:string-value="WEST TEXAS LATERAL" office:value-type="string">
            <text:p>WEST TEXAS LATERAL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21 2026  7:39PM" office:value-type="string">
            <text:p>Aug 21 2026 <text:s text:c="1"/>7:39PM</text:p>
          </table:table-cell>
          <table:table-cell office:string-value="Aug 22 2026  9:00AM" office:value-type="string">
            <text:p>Aug 22 2026 <text:s text:c="1"/>9:00AM</text:p>
          </table:table-cell>
          <table:table-cell office:string-value="Aug 23 2026  8:59AM" office:value-type="string">
            <text:p>Aug 23 2026 <text:s text:c="1"/>8:59AM</text:p>
          </table:table-cell>
          <table:table-cell office:string-value="120134" office:value-type="string">
            <text:p>120134</text:p>
          </table:table-cell>
          <table:table-cell office:string-value="M/L THOREAU WEST SYSTEM" office:value-type="string">
            <text:p>M/L THOREAU WEST SYSTEM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21 2026  1:35PM" office:value-type="string">
            <text:p>Aug 21 2026 <text:s text:c="1"/>1:35PM</text:p>
          </table:table-cell>
          <table:table-cell office:string-value="Aug 22 2026  9:00AM" office:value-type="string">
            <text:p>Aug 22 2026 <text:s text:c="1"/>9:00AM</text:p>
          </table:table-cell>
          <table:table-cell office:string-value="Aug 23 2026  8:59AM" office:value-type="string">
            <text:p>Aug 23 2026 <text:s text:c="1"/>8:59AM</text:p>
          </table:table-cell>
          <table:table-cell office:string-value="120124" office:value-type="string">
            <text:p>120124</text:p>
          </table:table-cell>
          <table:table-cell office:string-value="WEST TEXAS LATERAL" office:value-type="string">
            <text:p>WEST TEXAS LATERAL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21 2026  1:35PM" office:value-type="string">
            <text:p>Aug 21 2026 <text:s text:c="1"/>1:35PM</text:p>
          </table:table-cell>
          <table:table-cell office:string-value="Aug 22 2026  9:00AM" office:value-type="string">
            <text:p>Aug 22 2026 <text:s text:c="1"/>9:00AM</text:p>
          </table:table-cell>
          <table:table-cell office:string-value="Aug 23 2026  8:59AM" office:value-type="string">
            <text:p>Aug 23 2026 <text:s text:c="1"/>8:59AM</text:p>
          </table:table-cell>
          <table:table-cell office:string-value="120123" office:value-type="string">
            <text:p>120123</text:p>
          </table:table-cell>
          <table:table-cell office:string-value="M/L THOREAU WEST SYSTEM" office:value-type="string">
            <text:p>M/L THOREAU WEST SYSTEM</text:p>
          </table:table-cell>
          <table:table-cell office:string-value="" office:value-type="string">
            <text:p/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Jul 22 2026  8:45AM" office:value-type="string">
            <text:p>Jul 22 2026 <text:s text:c="1"/>8:45AM</text:p>
          </table:table-cell>
          <table:table-cell office:string-value="Jul 22 2026  8:44AM" office:value-type="string">
            <text:p>Jul 22 2026 <text:s text:c="1"/>8:44AM</text:p>
          </table:table-cell>
          <table:table-cell office:string-value="Dec 31 2999 12:00PM" office:value-type="string">
            <text:p>Dec 31 2999 12:00PM</text:p>
          </table:table-cell>
          <table:table-cell office:string-value="119468" office:value-type="string">
            <text:p>119468</text:p>
          </table:table-cell>
          <table:table-cell office:string-value="Contact List" office:value-type="string">
            <text:p>Contact List</text:p>
          </table:table-cell>
          <table:table-cell office:string-value="" office:value-type="string">
            <text:p/>
          </table:table-cell>
        </table:table-row>
        <table:table-row>
          <table:table-cell office:string-value="Waste Heat Recovery" office:value-type="string">
            <text:p>Waste Heat Recovery</text:p>
          </table:table-cell>
          <table:table-cell office:string-value="Feb  1 2023 10:40AM" office:value-type="string">
            <text:p>Feb <text:s text:c="1"/>1 2023 10:40AM</text:p>
          </table:table-cell>
          <table:table-cell office:string-value="Feb  1 2023 10:37AM" office:value-type="string">
            <text:p>Feb <text:s text:c="1"/>1 2023 10:37AM</text:p>
          </table:table-cell>
          <table:table-cell office:string-value="Until further notice" office:value-type="string">
            <text:p>Until further notice</text:p>
          </table:table-cell>
          <table:table-cell office:string-value="93109" office:value-type="string">
            <text:p>93109</text:p>
          </table:table-cell>
          <table:table-cell office:string-value="Waste Heat Recovery" office:value-type="string">
            <text:p>Waste Heat Recovery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Nov 28 2022  9:38AM" office:value-type="string">
            <text:p>Nov 28 2022 <text:s text:c="1"/>9:38AM</text:p>
          </table:table-cell>
          <table:table-cell office:string-value="Nov 28 2022  9:37AM" office:value-type="string">
            <text:p>Nov 28 2022 <text:s text:c="1"/>9:37AM</text:p>
          </table:table-cell>
          <table:table-cell office:string-value="Dec 31 2999 12:00PM" office:value-type="string">
            <text:p>Dec 31 2999 12:00PM</text:p>
          </table:table-cell>
          <table:table-cell office:string-value="91645" office:value-type="string">
            <text:p>91645</text:p>
          </table:table-cell>
          <table:table-cell office:string-value="Methane Charge" office:value-type="string">
            <text:p>Methane Charge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2T09:34:55</meta:creation-date>
    <meta:editing-cycles>1</meta:editing-cycles>
    <dc:language>en</dc:language>
    <dc:creator>ZETHOU-WWEXT01P$</dc:creator>
    <dc:date>2026-08-22T09:34:55</dc:date>
    <meta:editing-duration>PT0.009S</meta:editing-duration>
  </office:meta>
</office:document-meta>
</file>