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0 15:04:00.0" office:value-type="string">
            <text:p>2026-08-20 15:04:00.0</text:p>
          </table:table-cell>
          <table:table-cell office:string-value="2026-09-29 21:00:00.0" office:value-type="string">
            <text:p>2026-09-29 21:00:00.0</text:p>
          </table:table-cell>
          <table:table-cell office:string-value="67796" office:value-type="string">
            <text:p>67796</text:p>
          </table:table-cell>
          <table:table-cell office:string-value="EGT Planned Delhi Maintenance" office:value-type="string">
            <text:p>EGT Planned Delhi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9 10:59:00.0" office:value-type="string">
            <text:p>2026-08-19 10:59:00.0</text:p>
          </table:table-cell>
          <table:table-cell office:string-value="2026-08-19 10:59:00.0" office:value-type="string">
            <text:p>2026-08-19 10:59:00.0</text:p>
          </table:table-cell>
          <table:table-cell office:string-value="67726" office:value-type="string">
            <text:p>67726</text:p>
          </table:table-cell>
          <table:table-cell office:string-value="Underperformance (8/19/2026)" office:value-type="string">
            <text:p>Underperformance (8/1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8 11:37:00.0" office:value-type="string">
            <text:p>2026-08-18 11:37:00.0</text:p>
          </table:table-cell>
          <table:table-cell office:string-value="2026-08-18 11:37:00.0" office:value-type="string">
            <text:p>2026-08-18 11:37:00.0</text:p>
          </table:table-cell>
          <table:table-cell office:string-value="67673" office:value-type="string">
            <text:p>67673</text:p>
          </table:table-cell>
          <table:table-cell office:string-value="Underperformance (8/18/26)" office:value-type="string">
            <text:p>Underperformance (8/18/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20:50:00.0" office:value-type="string">
            <text:p>2026-06-03 20:50:00.0</text:p>
          </table:table-cell>
          <table:table-cell office:string-value="2026-06-03 20:50:00.0" office:value-type="string">
            <text:p>2026-06-03 20:50:00.0</text:p>
          </table:table-cell>
          <table:table-cell office:string-value="64490" office:value-type="string">
            <text:p>64490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11:08:00.0" office:value-type="string">
            <text:p>2026-06-03 11:08:00.0</text:p>
          </table:table-cell>
          <table:table-cell office:string-value="2026-06-03 11:08:00.0" office:value-type="string">
            <text:p>2026-06-03 11:08:00.0</text:p>
          </table:table-cell>
          <table:table-cell office:string-value="64461" office:value-type="string">
            <text:p>64461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8 11:20:00.0" office:value-type="string">
            <text:p>2026-05-28 11:20:00.0</text:p>
          </table:table-cell>
          <table:table-cell office:string-value="2026-05-28 11:20:00.0" office:value-type="string">
            <text:p>2026-05-28 11:20:00.0</text:p>
          </table:table-cell>
          <table:table-cell office:string-value="64187" office:value-type="string">
            <text:p>64187</text:p>
          </table:table-cell>
          <table:table-cell office:string-value="Underperformance 05/28/2026" office:value-type="string">
            <text:p>Underperformance 05/2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7 11:04:00.0" office:value-type="string">
            <text:p>2026-05-27 11:04:00.0</text:p>
          </table:table-cell>
          <table:table-cell office:string-value="2026-05-27 11:04:00.0" office:value-type="string">
            <text:p>2026-05-27 11:04:00.0</text:p>
          </table:table-cell>
          <table:table-cell office:string-value="64136" office:value-type="string">
            <text:p>64136</text:p>
          </table:table-cell>
          <table:table-cell office:string-value="Underperformance 05/27/2026" office:value-type="string">
            <text:p>Underperformance 05/27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6 20:12:00.0" office:value-type="string">
            <text:p>2026-05-26 20:12:00.0</text:p>
          </table:table-cell>
          <table:table-cell office:string-value="2026-05-26 20:12:00.0" office:value-type="string">
            <text:p>2026-05-26 20:12:00.0</text:p>
          </table:table-cell>
          <table:table-cell office:string-value="64125" office:value-type="string">
            <text:p>64125</text:p>
          </table:table-cell>
          <table:table-cell office:string-value="Underperformance 5/26/2026" office:value-type="string">
            <text:p>Underperformance 5/26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4:28</meta:creation-date>
    <meta:editing-cycles>1</meta:editing-cycles>
    <dc:language>en</dc:language>
    <dc:creator>ZETHOU-WWEXT02P$</dc:creator>
    <dc:date>2026-08-22T09:34:28</dc:date>
    <meta:editing-duration>PT0.019S</meta:editing-duration>
  </office:meta>
</office:document-meta>
</file>