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20.4548" office:value-type="string">
            <text:p>1020.4548</text:p>
          </table:table-cell>
          <table:table-cell office:string-value="1.1239" office:value-type="string">
            <text:p>1.1239</text:p>
          </table:table-cell>
          <table:table-cell office:string-value="0.6160" office:value-type="string">
            <text:p>0.6160</text:p>
          </table:table-cell>
          <table:table-cell office:string-value="0.5835" office:value-type="string">
            <text:p>0.5835</text:p>
          </table:table-cell>
          <table:table-cell office:string-value="95.4588" office:value-type="string">
            <text:p>95.4588</text:p>
          </table:table-cell>
          <table:table-cell office:string-value="2.5708" office:value-type="string">
            <text:p>2.5708</text:p>
          </table:table-cell>
          <table:table-cell office:string-value="0.1622" office:value-type="string">
            <text:p>0.1622</text:p>
          </table:table-cell>
          <table:table-cell office:string-value="0.0309" office:value-type="string">
            <text:p>0.0309</text:p>
          </table:table-cell>
          <table:table-cell office:string-value="0.0186" office:value-type="string">
            <text:p>0.0186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441" office:value-type="string">
            <text:p>1336.2441</text:p>
          </table:table-cell>
          <table:table-cell office:string-value="-38.0825" office:value-type="string">
            <text:p>-38.082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9.3064" office:value-type="string">
            <text:p>1019.3064</text:p>
          </table:table-cell>
          <table:table-cell office:string-value="1.1184" office:value-type="string">
            <text:p>1.1184</text:p>
          </table:table-cell>
          <table:table-cell office:string-value="0.5758" office:value-type="string">
            <text:p>0.5758</text:p>
          </table:table-cell>
          <table:table-cell office:string-value="0.5821" office:value-type="string">
            <text:p>0.5821</text:p>
          </table:table-cell>
          <table:table-cell office:string-value="95.7162" office:value-type="string">
            <text:p>95.7162</text:p>
          </table:table-cell>
          <table:table-cell office:string-value="2.3801" office:value-type="string">
            <text:p>2.3801</text:p>
          </table:table-cell>
          <table:table-cell office:string-value="0.1488" office:value-type="string">
            <text:p>0.1488</text:p>
          </table:table-cell>
          <table:table-cell office:string-value="0.0239" office:value-type="string">
            <text:p>0.0239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0333" office:value-type="string">
            <text:p>1336.0333</text:p>
          </table:table-cell>
          <table:table-cell office:string-value="-38.4485" office:value-type="string">
            <text:p>-38.448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20.8136" office:value-type="string">
            <text:p>1020.8136</text:p>
          </table:table-cell>
          <table:table-cell office:string-value="1.0699" office:value-type="string">
            <text:p>1.0699</text:p>
          </table:table-cell>
          <table:table-cell office:string-value="0.5810" office:value-type="string">
            <text:p>0.5810</text:p>
          </table:table-cell>
          <table:table-cell office:string-value="0.5823" office:value-type="string">
            <text:p>0.5823</text:p>
          </table:table-cell>
          <table:table-cell office:string-value="95.6221" office:value-type="string">
            <text:p>95.6221</text:p>
          </table:table-cell>
          <table:table-cell office:string-value="2.5137" office:value-type="string">
            <text:p>2.5137</text:p>
          </table:table-cell>
          <table:table-cell office:string-value="0.1533" office:value-type="string">
            <text:p>0.1533</text:p>
          </table:table-cell>
          <table:table-cell office:string-value="0.0237" office:value-type="string">
            <text:p>0.0237</text:p>
          </table:table-cell>
          <table:table-cell office:string-value="0.0190" office:value-type="string">
            <text:p>0.0190</text:p>
          </table:table-cell>
          <table:table-cell office:string-value="0.0059" office:value-type="string">
            <text:p>0.0059</text:p>
          </table:table-cell>
          <table:table-cell office:string-value="0.0033" office:value-type="string">
            <text:p>0.0033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434" office:value-type="string">
            <text:p>1337.7434</text:p>
          </table:table-cell>
          <table:table-cell office:string-value="-39.5974" office:value-type="string">
            <text:p>-39.5974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1.3555" office:value-type="string">
            <text:p>1021.3555</text:p>
          </table:table-cell>
          <table:table-cell office:string-value="1.0536" office:value-type="string">
            <text:p>1.0536</text:p>
          </table:table-cell>
          <table:table-cell office:string-value="0.6049" office:value-type="string">
            <text:p>0.6049</text:p>
          </table:table-cell>
          <table:table-cell office:string-value="0.5827" office:value-type="string">
            <text:p>0.5827</text:p>
          </table:table-cell>
          <table:table-cell office:string-value="95.5502" office:value-type="string">
            <text:p>95.5502</text:p>
          </table:table-cell>
          <table:table-cell office:string-value="2.5736" office:value-type="string">
            <text:p>2.5736</text:p>
          </table:table-cell>
          <table:table-cell office:string-value="0.1540" office:value-type="string">
            <text:p>0.1540</text:p>
          </table:table-cell>
          <table:table-cell office:string-value="0.0242" office:value-type="string">
            <text:p>0.0242</text:p>
          </table:table-cell>
          <table:table-cell office:string-value="0.0189" office:value-type="string">
            <text:p>0.0189</text:p>
          </table:table-cell>
          <table:table-cell office:string-value="0.0067" office:value-type="string">
            <text:p>0.0067</text:p>
          </table:table-cell>
          <table:table-cell office:string-value="0.0030" office:value-type="string">
            <text:p>0.0030</text:p>
          </table:table-cell>
          <table:table-cell office:string-value="0.0110" office:value-type="string">
            <text:p>0.0110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0322" office:value-type="string">
            <text:p>1338.0322</text:p>
          </table:table-cell>
          <table:table-cell office:string-value="-33.1374" office:value-type="string">
            <text:p>-33.1374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20.9141" office:value-type="string">
            <text:p>1020.9141</text:p>
          </table:table-cell>
          <table:table-cell office:string-value="1.0713" office:value-type="string">
            <text:p>1.0713</text:p>
          </table:table-cell>
          <table:table-cell office:string-value="0.6165" office:value-type="string">
            <text:p>0.6165</text:p>
          </table:table-cell>
          <table:table-cell office:string-value="0.5831" office:value-type="string">
            <text:p>0.5831</text:p>
          </table:table-cell>
          <table:table-cell office:string-value="95.5259" office:value-type="string">
            <text:p>95.5259</text:p>
          </table:table-cell>
          <table:table-cell office:string-value="2.5600" office:value-type="string">
            <text:p>2.5600</text:p>
          </table:table-cell>
          <table:table-cell office:string-value="0.1557" office:value-type="string">
            <text:p>0.1557</text:p>
          </table:table-cell>
          <table:table-cell office:string-value="0.0251" office:value-type="string">
            <text:p>0.0251</text:p>
          </table:table-cell>
          <table:table-cell office:string-value="0.0191" office:value-type="string">
            <text:p>0.0191</text:p>
          </table:table-cell>
          <table:table-cell office:string-value="0.0070" office:value-type="string">
            <text:p>0.0070</text:p>
          </table:table-cell>
          <table:table-cell office:string-value="0.0037" office:value-type="string">
            <text:p>0.0037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75" office:value-type="string">
            <text:p>0.0075</text:p>
          </table:table-cell>
          <table:table-cell office:string-value="1337.6007" office:value-type="string">
            <text:p>1337.6007</text:p>
          </table:table-cell>
          <table:table-cell office:string-value="19.9608" office:value-type="string">
            <text:p>19.960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1.6747" office:value-type="string">
            <text:p>1021.6747</text:p>
          </table:table-cell>
          <table:table-cell office:string-value="1.0266" office:value-type="string">
            <text:p>1.0266</text:p>
          </table:table-cell>
          <table:table-cell office:string-value="0.6221" office:value-type="string">
            <text:p>0.6221</text:p>
          </table:table-cell>
          <table:table-cell office:string-value="0.5826" office:value-type="string">
            <text:p>0.5826</text:p>
          </table:table-cell>
          <table:table-cell office:string-value="95.5334" office:value-type="string">
            <text:p>95.5334</text:p>
          </table:table-cell>
          <table:table-cell office:string-value="2.5960" office:value-type="string">
            <text:p>2.5960</text:p>
          </table:table-cell>
          <table:table-cell office:string-value="0.1582" office:value-type="string">
            <text:p>0.1582</text:p>
          </table:table-cell>
          <table:table-cell office:string-value="0.0245" office:value-type="string">
            <text:p>0.0245</text:p>
          </table:table-cell>
          <table:table-cell office:string-value="0.0188" office:value-type="string">
            <text:p>0.0188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102" office:value-type="string">
            <text:p>0.0102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8.5437" office:value-type="string">
            <text:p>1338.5437</text:p>
          </table:table-cell>
          <table:table-cell office:string-value="-34.7365" office:value-type="string">
            <text:p>-34.736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5.9642" office:value-type="string">
            <text:p>1015.9642</text:p>
          </table:table-cell>
          <table:table-cell office:string-value="1.0292" office:value-type="string">
            <text:p>1.0292</text:p>
          </table:table-cell>
          <table:table-cell office:string-value="0.5893" office:value-type="string">
            <text:p>0.5893</text:p>
          </table:table-cell>
          <table:table-cell office:string-value="0.5784" office:value-type="string">
            <text:p>0.5784</text:p>
          </table:table-cell>
          <table:table-cell office:string-value="96.3507" office:value-type="string">
            <text:p>96.3507</text:p>
          </table:table-cell>
          <table:table-cell office:string-value="1.8254" office:value-type="string">
            <text:p>1.8254</text:p>
          </table:table-cell>
          <table:table-cell office:string-value="0.1446" office:value-type="string">
            <text:p>0.1446</text:p>
          </table:table-cell>
          <table:table-cell office:string-value="0.0277" office:value-type="string">
            <text:p>0.0277</text:p>
          </table:table-cell>
          <table:table-cell office:string-value="0.0209" office:value-type="string">
            <text:p>0.0209</text:p>
          </table:table-cell>
          <table:table-cell office:string-value="0.0081" office:value-type="string">
            <text:p>0.0081</text:p>
          </table:table-cell>
          <table:table-cell office:string-value="0.0041" office:value-type="string">
            <text:p>0.004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3729" office:value-type="string">
            <text:p>1335.3729</text:p>
          </table:table-cell>
          <table:table-cell office:string-value="-100.9135" office:value-type="string">
            <text:p>-100.913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9.2873" office:value-type="string">
            <text:p>1019.2873</text:p>
          </table:table-cell>
          <table:table-cell office:string-value="1.0991" office:value-type="string">
            <text:p>1.0991</text:p>
          </table:table-cell>
          <table:table-cell office:string-value="0.5671" office:value-type="string">
            <text:p>0.5671</text:p>
          </table:table-cell>
          <table:table-cell office:string-value="0.5817" office:value-type="string">
            <text:p>0.5817</text:p>
          </table:table-cell>
          <table:table-cell office:string-value="95.7887" office:value-type="string">
            <text:p>95.7887</text:p>
          </table:table-cell>
          <table:table-cell office:string-value="2.3362" office:value-type="string">
            <text:p>2.3362</text:p>
          </table:table-cell>
          <table:table-cell office:string-value="0.1452" office:value-type="string">
            <text:p>0.1452</text:p>
          </table:table-cell>
          <table:table-cell office:string-value="0.0250" office:value-type="string">
            <text:p>0.0250</text:p>
          </table:table-cell>
          <table:table-cell office:string-value="0.0189" office:value-type="string">
            <text:p>0.018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4849" office:value-type="string">
            <text:p>1336.4849</text:p>
          </table:table-cell>
          <table:table-cell office:string-value="-37.2913" office:value-type="string">
            <text:p>-37.291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19.7266" office:value-type="string">
            <text:p>1019.7266</text:p>
          </table:table-cell>
          <table:table-cell office:string-value="1.0652" office:value-type="string">
            <text:p>1.0652</text:p>
          </table:table-cell>
          <table:table-cell office:string-value="0.6233" office:value-type="string">
            <text:p>0.6233</text:p>
          </table:table-cell>
          <table:table-cell office:string-value="0.5820" office:value-type="string">
            <text:p>0.5820</text:p>
          </table:table-cell>
          <table:table-cell office:string-value="95.6876" office:value-type="string">
            <text:p>95.6876</text:p>
          </table:table-cell>
          <table:table-cell office:string-value="2.4100" office:value-type="string">
            <text:p>2.4100</text:p>
          </table:table-cell>
          <table:table-cell office:string-value="0.1505" office:value-type="string">
            <text:p>0.1505</text:p>
          </table:table-cell>
          <table:table-cell office:string-value="0.0242" office:value-type="string">
            <text:p>0.0242</text:p>
          </table:table-cell>
          <table:table-cell office:string-value="0.0182" office:value-type="string">
            <text:p>0.0182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6834" office:value-type="string">
            <text:p>1336.6834</text:p>
          </table:table-cell>
          <table:table-cell office:string-value="-34.1072" office:value-type="string">
            <text:p>-34.107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42.4492" office:value-type="string">
            <text:p>1142.4492</text:p>
          </table:table-cell>
          <table:table-cell office:string-value="1.3691" office:value-type="string">
            <text:p>1.3691</text:p>
          </table:table-cell>
          <table:table-cell office:string-value="0.2478" office:value-type="string">
            <text:p>0.2478</text:p>
          </table:table-cell>
          <table:table-cell office:string-value="0.6616" office:value-type="string">
            <text:p>0.6616</text:p>
          </table:table-cell>
          <table:table-cell office:string-value="87.8651" office:value-type="string">
            <text:p>87.8651</text:p>
          </table:table-cell>
          <table:table-cell office:string-value="5.7307" office:value-type="string">
            <text:p>5.7307</text:p>
          </table:table-cell>
          <table:table-cell office:string-value="2.4018" office:value-type="string">
            <text:p>2.4018</text:p>
          </table:table-cell>
          <table:table-cell office:string-value="0.8890" office:value-type="string">
            <text:p>0.8890</text:p>
          </table:table-cell>
          <table:table-cell office:string-value="0.7159" office:value-type="string">
            <text:p>0.7159</text:p>
          </table:table-cell>
          <table:table-cell office:string-value="0.2950" office:value-type="string">
            <text:p>0.2950</text:p>
          </table:table-cell>
          <table:table-cell office:string-value="0.1878" office:value-type="string">
            <text:p>0.1878</text:p>
          </table:table-cell>
          <table:table-cell office:string-value="0.2977" office:value-type="string">
            <text:p>0.2977</text:p>
          </table:table-cell>
          <table:table-cell office:string-value="0.1052" office:value-type="string">
            <text:p>0.1052</text:p>
          </table:table-cell>
          <table:table-cell office:string-value="0.0512" office:value-type="string">
            <text:p>0.0512</text:p>
          </table:table-cell>
          <table:table-cell office:string-value="0.0000" office:value-type="string">
            <text:p>0.0000</text:p>
          </table:table-cell>
          <table:table-cell office:string-value="1404.5077" office:value-type="string">
            <text:p>1404.5077</text:p>
          </table:table-cell>
          <table:table-cell office:string-value="0.0000" office:value-type="string">
            <text:p>0.000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8.7811" office:value-type="string">
            <text:p>1018.7811</text:p>
          </table:table-cell>
          <table:table-cell office:string-value="1.1223" office:value-type="string">
            <text:p>1.1223</text:p>
          </table:table-cell>
          <table:table-cell office:string-value="0.4525" office:value-type="string">
            <text:p>0.4525</text:p>
          </table:table-cell>
          <table:table-cell office:string-value="0.5805" office:value-type="string">
            <text:p>0.5805</text:p>
          </table:table-cell>
          <table:table-cell office:string-value="96.0220" office:value-type="string">
            <text:p>96.0220</text:p>
          </table:table-cell>
          <table:table-cell office:string-value="2.2225" office:value-type="string">
            <text:p>2.2225</text:p>
          </table:table-cell>
          <table:table-cell office:string-value="0.1280" office:value-type="string">
            <text:p>0.1280</text:p>
          </table:table-cell>
          <table:table-cell office:string-value="0.0218" office:value-type="string">
            <text:p>0.0218</text:p>
          </table:table-cell>
          <table:table-cell office:string-value="0.0154" office:value-type="string">
            <text:p>0.0154</text:p>
          </table:table-cell>
          <table:table-cell office:string-value="0.0056" office:value-type="string">
            <text:p>0.0056</text:p>
          </table:table-cell>
          <table:table-cell office:string-value="0.0026" office:value-type="string">
            <text:p>0.0026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1614" office:value-type="string">
            <text:p>1337.1614</text:p>
          </table:table-cell>
          <table:table-cell office:string-value="-42.0497" office:value-type="string">
            <text:p>-42.0497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7.0399" office:value-type="string">
            <text:p>1027.0399</text:p>
          </table:table-cell>
          <table:table-cell office:string-value="1.2690" office:value-type="string">
            <text:p>1.2690</text:p>
          </table:table-cell>
          <table:table-cell office:string-value="0.1625" office:value-type="string">
            <text:p>0.1625</text:p>
          </table:table-cell>
          <table:table-cell office:string-value="0.5850" office:value-type="string">
            <text:p>0.5850</text:p>
          </table:table-cell>
          <table:table-cell office:string-value="95.3721" office:value-type="string">
            <text:p>95.3721</text:p>
          </table:table-cell>
          <table:table-cell office:string-value="2.9493" office:value-type="string">
            <text:p>2.9493</text:p>
          </table:table-cell>
          <table:table-cell office:string-value="0.1755" office:value-type="string">
            <text:p>0.1755</text:p>
          </table:table-cell>
          <table:table-cell office:string-value="0.0288" office:value-type="string">
            <text:p>0.0288</text:p>
          </table:table-cell>
          <table:table-cell office:string-value="0.0215" office:value-type="string">
            <text:p>0.0215</text:p>
          </table:table-cell>
          <table:table-cell office:string-value="0.0080" office:value-type="string">
            <text:p>0.0080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7480" office:value-type="string">
            <text:p>1342.7480</text:p>
          </table:table-cell>
          <table:table-cell office:string-value="-36.2658" office:value-type="string">
            <text:p>-36.265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08.9166" office:value-type="string">
            <text:p>1008.9166</text:p>
          </table:table-cell>
          <table:table-cell office:string-value="1.0459" office:value-type="string">
            <text:p>1.0459</text:p>
          </table:table-cell>
          <table:table-cell office:string-value="0.4173" office:value-type="string">
            <text:p>0.4173</text:p>
          </table:table-cell>
          <table:table-cell office:string-value="0.5726" office:value-type="string">
            <text:p>0.5726</text:p>
          </table:table-cell>
          <table:table-cell office:string-value="97.5516" office:value-type="string">
            <text:p>97.5516</text:p>
          </table:table-cell>
          <table:table-cell office:string-value="0.8564" office:value-type="string">
            <text:p>0.8564</text:p>
          </table:table-cell>
          <table:table-cell office:string-value="0.0677" office:value-type="string">
            <text:p>0.0677</text:p>
          </table:table-cell>
          <table:table-cell office:string-value="0.0177" office:value-type="string">
            <text:p>0.0177</text:p>
          </table:table-cell>
          <table:table-cell office:string-value="0.0146" office:value-type="string">
            <text:p>0.0146</text:p>
          </table:table-cell>
          <table:table-cell office:string-value="0.0081" office:value-type="string">
            <text:p>0.0081</text:p>
          </table:table-cell>
          <table:table-cell office:string-value="0.0044" office:value-type="string">
            <text:p>0.0044</text:p>
          </table:table-cell>
          <table:table-cell office:string-value="0.0163" office:value-type="string">
            <text:p>0.0163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00" office:value-type="string">
            <text:p>0.0000</text:p>
          </table:table-cell>
          <table:table-cell office:string-value="1333.2865" office:value-type="string">
            <text:p>1333.2865</text:p>
          </table:table-cell>
          <table:table-cell office:string-value="-25.0379" office:value-type="string">
            <text:p>-25.037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21.0247" office:value-type="string">
            <text:p>1021.0247</text:p>
          </table:table-cell>
          <table:table-cell office:string-value="1.1220" office:value-type="string">
            <text:p>1.1220</text:p>
          </table:table-cell>
          <table:table-cell office:string-value="0.6411" office:value-type="string">
            <text:p>0.6411</text:p>
          </table:table-cell>
          <table:table-cell office:string-value="0.5839" office:value-type="string">
            <text:p>0.5839</text:p>
          </table:table-cell>
          <table:table-cell office:string-value="95.3419" office:value-type="string">
            <text:p>95.3419</text:p>
          </table:table-cell>
          <table:table-cell office:string-value="2.6767" office:value-type="string">
            <text:p>2.6767</text:p>
          </table:table-cell>
          <table:table-cell office:string-value="0.1535" office:value-type="string">
            <text:p>0.1535</text:p>
          </table:table-cell>
          <table:table-cell office:string-value="0.0265" office:value-type="string">
            <text:p>0.0265</text:p>
          </table:table-cell>
          <table:table-cell office:string-value="0.0193" office:value-type="string">
            <text:p>0.0193</text:p>
          </table:table-cell>
          <table:table-cell office:string-value="0.0075" office:value-type="string">
            <text:p>0.0075</text:p>
          </table:table-cell>
          <table:table-cell office:string-value="0.0035" office:value-type="string">
            <text:p>0.0035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1915" office:value-type="string">
            <text:p>1336.1915</text:p>
          </table:table-cell>
          <table:table-cell office:string-value="-39.2708" office:value-type="string">
            <text:p>-39.270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2.7070" office:value-type="string">
            <text:p>1012.7070</text:p>
          </table:table-cell>
          <table:table-cell office:string-value="1.6395" office:value-type="string">
            <text:p>1.6395</text:p>
          </table:table-cell>
          <table:table-cell office:string-value="0.1527" office:value-type="string">
            <text:p>0.1527</text:p>
          </table:table-cell>
          <table:table-cell office:string-value="0.5818" office:value-type="string">
            <text:p>0.5818</text:p>
          </table:table-cell>
          <table:table-cell office:string-value="96.4672" office:value-type="string">
            <text:p>96.4672</text:p>
          </table:table-cell>
          <table:table-cell office:string-value="1.4687" office:value-type="string">
            <text:p>1.4687</text:p>
          </table:table-cell>
          <table:table-cell office:string-value="0.1698" office:value-type="string">
            <text:p>0.1698</text:p>
          </table:table-cell>
          <table:table-cell office:string-value="0.0485" office:value-type="string">
            <text:p>0.0485</text:p>
          </table:table-cell>
          <table:table-cell office:string-value="0.0266" office:value-type="string">
            <text:p>0.0266</text:p>
          </table:table-cell>
          <table:table-cell office:string-value="0.0116" office:value-type="string">
            <text:p>0.0116</text:p>
          </table:table-cell>
          <table:table-cell office:string-value="0.0040" office:value-type="string">
            <text:p>0.0040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27.6838" office:value-type="string">
            <text:p>1327.6838</text:p>
          </table:table-cell>
          <table:table-cell office:string-value="-31.5827" office:value-type="string">
            <text:p>-31.5827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5.9348" office:value-type="string">
            <text:p>1015.9348</text:p>
          </table:table-cell>
          <table:table-cell office:string-value="1.4551" office:value-type="string">
            <text:p>1.4551</text:p>
          </table:table-cell>
          <table:table-cell office:string-value="0.2061" office:value-type="string">
            <text:p>0.2061</text:p>
          </table:table-cell>
          <table:table-cell office:string-value="0.5815" office:value-type="string">
            <text:p>0.5815</text:p>
          </table:table-cell>
          <table:table-cell office:string-value="96.4066" office:value-type="string">
            <text:p>96.4066</text:p>
          </table:table-cell>
          <table:table-cell office:string-value="1.6356" office:value-type="string">
            <text:p>1.6356</text:p>
          </table:table-cell>
          <table:table-cell office:string-value="0.1809" office:value-type="string">
            <text:p>0.1809</text:p>
          </table:table-cell>
          <table:table-cell office:string-value="0.0490" office:value-type="string">
            <text:p>0.0490</text:p>
          </table:table-cell>
          <table:table-cell office:string-value="0.0302" office:value-type="string">
            <text:p>0.0302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73" office:value-type="string">
            <text:p>0.0173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1332.3124" office:value-type="string">
            <text:p>1332.3124</text:p>
          </table:table-cell>
          <table:table-cell office:string-value="-22.5351" office:value-type="string">
            <text:p>-22.535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2.6756" office:value-type="string">
            <text:p>1002.6756</text:p>
          </table:table-cell>
          <table:table-cell office:string-value="1.4231" office:value-type="string">
            <text:p>1.4231</text:p>
          </table:table-cell>
          <table:table-cell office:string-value="0.0389" office:value-type="string">
            <text:p>0.0389</text:p>
          </table:table-cell>
          <table:table-cell office:string-value="0.5707" office:value-type="string">
            <text:p>0.5707</text:p>
          </table:table-cell>
          <table:table-cell office:string-value="98.1737" office:value-type="string">
            <text:p>98.1737</text:p>
          </table:table-cell>
          <table:table-cell office:string-value="0.3299" office:value-type="string">
            <text:p>0.3299</text:p>
          </table:table-cell>
          <table:table-cell office:string-value="0.0231" office:value-type="string">
            <text:p>0.0231</text:p>
          </table:table-cell>
          <table:table-cell office:string-value="0.0051" office:value-type="string">
            <text:p>0.0051</text:p>
          </table:table-cell>
          <table:table-cell office:string-value="0.0034" office:value-type="string">
            <text:p>0.0034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0.0015" office:value-type="string">
            <text:p>0.0015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7.2729" office:value-type="string">
            <text:p>1327.2729</text:p>
          </table:table-cell>
          <table:table-cell office:string-value="-73.8960" office:value-type="string">
            <text:p>-73.896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19.7731" office:value-type="string">
            <text:p>1019.7731</text:p>
          </table:table-cell>
          <table:table-cell office:string-value="1.1011" office:value-type="string">
            <text:p>1.1011</text:p>
          </table:table-cell>
          <table:table-cell office:string-value="0.5745" office:value-type="string">
            <text:p>0.5745</text:p>
          </table:table-cell>
          <table:table-cell office:string-value="0.5821" office:value-type="string">
            <text:p>0.5821</text:p>
          </table:table-cell>
          <table:table-cell office:string-value="95.7058" office:value-type="string">
            <text:p>95.7058</text:p>
          </table:table-cell>
          <table:table-cell office:string-value="2.4101" office:value-type="string">
            <text:p>2.4101</text:p>
          </table:table-cell>
          <table:table-cell office:string-value="0.1454" office:value-type="string">
            <text:p>0.1454</text:p>
          </table:table-cell>
          <table:table-cell office:string-value="0.0240" office:value-type="string">
            <text:p>0.0240</text:p>
          </table:table-cell>
          <table:table-cell office:string-value="0.0185" office:value-type="string">
            <text:p>0.0185</text:p>
          </table:table-cell>
          <table:table-cell office:string-value="0.0069" office:value-type="string">
            <text:p>0.0069</text:p>
          </table:table-cell>
          <table:table-cell office:string-value="0.0036" office:value-type="string">
            <text:p>0.0036</text:p>
          </table:table-cell>
          <table:table-cell office:string-value="0.0102" office:value-type="string">
            <text:p>0.0102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6409" office:value-type="string">
            <text:p>1336.6409</text:p>
          </table:table-cell>
          <table:table-cell office:string-value="-34.7630" office:value-type="string">
            <text:p>-34.763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1.7182" office:value-type="string">
            <text:p>1021.7182</text:p>
          </table:table-cell>
          <table:table-cell office:string-value="0.0789" office:value-type="string">
            <text:p>0.0789</text:p>
          </table:table-cell>
          <table:table-cell office:string-value="0.7589" office:value-type="string">
            <text:p>0.7589</text:p>
          </table:table-cell>
          <table:table-cell office:string-value="0.5688" office:value-type="string">
            <text:p>0.5688</text:p>
          </table:table-cell>
          <table:table-cell office:string-value="97.1947" office:value-type="string">
            <text:p>97.1947</text:p>
          </table:table-cell>
          <table:table-cell office:string-value="1.8879" office:value-type="string">
            <text:p>1.8879</text:p>
          </table:table-cell>
          <table:table-cell office:string-value="0.0620" office:value-type="string">
            <text:p>0.0620</text:p>
          </table:table-cell>
          <table:table-cell office:string-value="0.0049" office:value-type="string">
            <text:p>0.0049</text:p>
          </table:table-cell>
          <table:table-cell office:string-value="0.0070" office:value-type="string">
            <text:p>0.0070</text:p>
          </table:table-cell>
          <table:table-cell office:string-value="0.0018" office:value-type="string">
            <text:p>0.0018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07" office:value-type="string">
            <text:p>0.0007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4.7606" office:value-type="string">
            <text:p>1354.7606</text:p>
          </table:table-cell>
          <table:table-cell office:string-value="-68.1902" office:value-type="string">
            <text:p>-68.190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9.9016" office:value-type="string">
            <text:p>1019.9016</text:p>
          </table:table-cell>
          <table:table-cell office:string-value="1.1306" office:value-type="string">
            <text:p>1.1306</text:p>
          </table:table-cell>
          <table:table-cell office:string-value="0.5995" office:value-type="string">
            <text:p>0.5995</text:p>
          </table:table-cell>
          <table:table-cell office:string-value="0.5829" office:value-type="string">
            <text:p>0.5829</text:p>
          </table:table-cell>
          <table:table-cell office:string-value="95.5690" office:value-type="string">
            <text:p>95.5690</text:p>
          </table:table-cell>
          <table:table-cell office:string-value="2.4877" office:value-type="string">
            <text:p>2.4877</text:p>
          </table:table-cell>
          <table:table-cell office:string-value="0.1488" office:value-type="string">
            <text:p>0.1488</text:p>
          </table:table-cell>
          <table:table-cell office:string-value="0.0253" office:value-type="string">
            <text:p>0.0253</text:p>
          </table:table-cell>
          <table:table-cell office:string-value="0.0180" office:value-type="string">
            <text:p>0.0180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8651" office:value-type="string">
            <text:p>1335.8651</text:p>
          </table:table-cell>
          <table:table-cell office:string-value="-34.0169" office:value-type="string">
            <text:p>-34.016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20.0889" office:value-type="string">
            <text:p>1020.0889</text:p>
          </table:table-cell>
          <table:table-cell office:string-value="1.1228" office:value-type="string">
            <text:p>1.1228</text:p>
          </table:table-cell>
          <table:table-cell office:string-value="0.5925" office:value-type="string">
            <text:p>0.5925</text:p>
          </table:table-cell>
          <table:table-cell office:string-value="0.5828" office:value-type="string">
            <text:p>0.5828</text:p>
          </table:table-cell>
          <table:table-cell office:string-value="95.5832" office:value-type="string">
            <text:p>95.5832</text:p>
          </table:table-cell>
          <table:table-cell office:string-value="2.4865" office:value-type="string">
            <text:p>2.4865</text:p>
          </table:table-cell>
          <table:table-cell office:string-value="0.1474" office:value-type="string">
            <text:p>0.1474</text:p>
          </table:table-cell>
          <table:table-cell office:string-value="0.0251" office:value-type="string">
            <text:p>0.0251</text:p>
          </table:table-cell>
          <table:table-cell office:string-value="0.0211" office:value-type="string">
            <text:p>0.0211</text:p>
          </table:table-cell>
          <table:table-cell office:string-value="0.0075" office:value-type="string">
            <text:p>0.0075</text:p>
          </table:table-cell>
          <table:table-cell office:string-value="0.0040" office:value-type="string">
            <text:p>0.0040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2055" office:value-type="string">
            <text:p>1336.2055</text:p>
          </table:table-cell>
          <table:table-cell office:string-value="-35.0986" office:value-type="string">
            <text:p>-35.098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20.5957" office:value-type="string">
            <text:p>1020.5957</text:p>
          </table:table-cell>
          <table:table-cell office:string-value="1.0968" office:value-type="string">
            <text:p>1.0968</text:p>
          </table:table-cell>
          <table:table-cell office:string-value="0.6349" office:value-type="string">
            <text:p>0.6349</text:p>
          </table:table-cell>
          <table:table-cell office:string-value="0.5832" office:value-type="string">
            <text:p>0.5832</text:p>
          </table:table-cell>
          <table:table-cell office:string-value="95.4816" office:value-type="string">
            <text:p>95.4816</text:p>
          </table:table-cell>
          <table:table-cell office:string-value="2.5627" office:value-type="string">
            <text:p>2.5627</text:p>
          </table:table-cell>
          <table:table-cell office:string-value="0.1591" office:value-type="string">
            <text:p>0.1591</text:p>
          </table:table-cell>
          <table:table-cell office:string-value="0.0255" office:value-type="string">
            <text:p>0.0255</text:p>
          </table:table-cell>
          <table:table-cell office:string-value="0.0187" office:value-type="string">
            <text:p>0.0187</text:p>
          </table:table-cell>
          <table:table-cell office:string-value="0.0070" office:value-type="string">
            <text:p>0.0070</text:p>
          </table:table-cell>
          <table:table-cell office:string-value="0.0032" office:value-type="string">
            <text:p>0.0032</text:p>
          </table:table-cell>
          <table:table-cell office:string-value="0.0106" office:value-type="string">
            <text:p>0.0106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4811" office:value-type="string">
            <text:p>1336.4811</text:p>
          </table:table-cell>
          <table:table-cell office:string-value="-33.8571" office:value-type="string">
            <text:p>-33.857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0.1272" office:value-type="string">
            <text:p>1020.1272</text:p>
          </table:table-cell>
          <table:table-cell office:string-value="1.0719" office:value-type="string">
            <text:p>1.0719</text:p>
          </table:table-cell>
          <table:table-cell office:string-value="0.6146" office:value-type="string">
            <text:p>0.6146</text:p>
          </table:table-cell>
          <table:table-cell office:string-value="0.5823" office:value-type="string">
            <text:p>0.5823</text:p>
          </table:table-cell>
          <table:table-cell office:string-value="95.6179" office:value-type="string">
            <text:p>95.6179</text:p>
          </table:table-cell>
          <table:table-cell office:string-value="2.4871" office:value-type="string">
            <text:p>2.4871</text:p>
          </table:table-cell>
          <table:table-cell office:string-value="0.1516" office:value-type="string">
            <text:p>0.1516</text:p>
          </table:table-cell>
          <table:table-cell office:string-value="0.0235" office:value-type="string">
            <text:p>0.0235</text:p>
          </table:table-cell>
          <table:table-cell office:string-value="0.0174" office:value-type="string">
            <text:p>0.0174</text:p>
          </table:table-cell>
          <table:table-cell office:string-value="0.0064" office:value-type="string">
            <text:p>0.0064</text:p>
          </table:table-cell>
          <table:table-cell office:string-value="0.0000" office:value-type="string">
            <text:p>0.0000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176" office:value-type="string">
            <text:p>1336.9176</text:p>
          </table:table-cell>
          <table:table-cell office:string-value="-36.4167" office:value-type="string">
            <text:p>-36.4167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29.8726" office:value-type="string">
            <text:p>1029.8726</text:p>
          </table:table-cell>
          <table:table-cell office:string-value="0.1131" office:value-type="string">
            <text:p>0.1131</text:p>
          </table:table-cell>
          <table:table-cell office:string-value="1.3225" office:value-type="string">
            <text:p>1.3225</text:p>
          </table:table-cell>
          <table:table-cell office:string-value="0.5805" office:value-type="string">
            <text:p>0.5805</text:p>
          </table:table-cell>
          <table:table-cell office:string-value="94.8075" office:value-type="string">
            <text:p>94.8075</text:p>
          </table:table-cell>
          <table:table-cell office:string-value="3.6009" office:value-type="string">
            <text:p>3.6009</text:p>
          </table:table-cell>
          <table:table-cell office:string-value="0.1422" office:value-type="string">
            <text:p>0.1422</text:p>
          </table:table-cell>
          <table:table-cell office:string-value="0.0051" office:value-type="string">
            <text:p>0.0051</text:p>
          </table:table-cell>
          <table:table-cell office:string-value="0.0064" office:value-type="string">
            <text:p>0.0064</text:p>
          </table:table-cell>
          <table:table-cell office:string-value="0.0011" office:value-type="string">
            <text:p>0.0011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1.7373" office:value-type="string">
            <text:p>1351.7373</text:p>
          </table:table-cell>
          <table:table-cell office:string-value="-99.4823" office:value-type="string">
            <text:p>-99.482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20.0858" office:value-type="string">
            <text:p>1020.0858</text:p>
          </table:table-cell>
          <table:table-cell office:string-value="1.1078" office:value-type="string">
            <text:p>1.1078</text:p>
          </table:table-cell>
          <table:table-cell office:string-value="0.5490" office:value-type="string">
            <text:p>0.5490</text:p>
          </table:table-cell>
          <table:table-cell office:string-value="0.5821" office:value-type="string">
            <text:p>0.5821</text:p>
          </table:table-cell>
          <table:table-cell office:string-value="95.7042" office:value-type="string">
            <text:p>95.7042</text:p>
          </table:table-cell>
          <table:table-cell office:string-value="2.4250" office:value-type="string">
            <text:p>2.4250</text:p>
          </table:table-cell>
          <table:table-cell office:string-value="0.1530" office:value-type="string">
            <text:p>0.1530</text:p>
          </table:table-cell>
          <table:table-cell office:string-value="0.0245" office:value-type="string">
            <text:p>0.0245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0" office:value-type="string">
            <text:p>0.0030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257" office:value-type="string">
            <text:p>1337.0257</text:p>
          </table:table-cell>
          <table:table-cell office:string-value="-37.2462" office:value-type="string">
            <text:p>-37.246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0.8365" office:value-type="string">
            <text:p>1020.8365</text:p>
          </table:table-cell>
          <table:table-cell office:string-value="1.0715" office:value-type="string">
            <text:p>1.0715</text:p>
          </table:table-cell>
          <table:table-cell office:string-value="0.6295" office:value-type="string">
            <text:p>0.6295</text:p>
          </table:table-cell>
          <table:table-cell office:string-value="0.5829" office:value-type="string">
            <text:p>0.5829</text:p>
          </table:table-cell>
          <table:table-cell office:string-value="95.5142" office:value-type="string">
            <text:p>95.5142</text:p>
          </table:table-cell>
          <table:table-cell office:string-value="2.5619" office:value-type="string">
            <text:p>2.5619</text:p>
          </table:table-cell>
          <table:table-cell office:string-value="0.1613" office:value-type="string">
            <text:p>0.1613</text:p>
          </table:table-cell>
          <table:table-cell office:string-value="0.0247" office:value-type="string">
            <text:p>0.0247</text:p>
          </table:table-cell>
          <table:table-cell office:string-value="0.0192" office:value-type="string">
            <text:p>0.019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1423" office:value-type="string">
            <text:p>1337.1423</text:p>
          </table:table-cell>
          <table:table-cell office:string-value="-16.9543" office:value-type="string">
            <text:p>-16.954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9.0902" office:value-type="string">
            <text:p>1009.0902</text:p>
          </table:table-cell>
          <table:table-cell office:string-value="1.3240" office:value-type="string">
            <text:p>1.3240</text:p>
          </table:table-cell>
          <table:table-cell office:string-value="0.6921" office:value-type="string">
            <text:p>0.6921</text:p>
          </table:table-cell>
          <table:table-cell office:string-value="0.5801" office:value-type="string">
            <text:p>0.5801</text:p>
          </table:table-cell>
          <table:table-cell office:string-value="96.2063" office:value-type="string">
            <text:p>96.2063</text:p>
          </table:table-cell>
          <table:table-cell office:string-value="1.6363" office:value-type="string">
            <text:p>1.6363</text:p>
          </table:table-cell>
          <table:table-cell office:string-value="0.0989" office:value-type="string">
            <text:p>0.0989</text:p>
          </table:table-cell>
          <table:table-cell office:string-value="0.0174" office:value-type="string">
            <text:p>0.0174</text:p>
          </table:table-cell>
          <table:table-cell office:string-value="0.0120" office:value-type="string">
            <text:p>0.0120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61" office:value-type="string">
            <text:p>0.0061</text:p>
          </table:table-cell>
          <table:table-cell office:string-value="0.0022" office:value-type="string">
            <text:p>0.0022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24.8697" office:value-type="string">
            <text:p>1324.8697</text:p>
          </table:table-cell>
          <table:table-cell office:string-value="-46.0242" office:value-type="string">
            <text:p>-46.024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2.0494" office:value-type="string">
            <text:p>992.0494</text:p>
          </table:table-cell>
          <table:table-cell office:string-value="1.2203" office:value-type="string">
            <text:p>1.2203</text:p>
          </table:table-cell>
          <table:table-cell office:string-value="0.9179" office:value-type="string">
            <text:p>0.9179</text:p>
          </table:table-cell>
          <table:table-cell office:string-value="0.5704" office:value-type="string">
            <text:p>0.5704</text:p>
          </table:table-cell>
          <table:table-cell office:string-value="97.8618" office:value-type="string">
            <text:p>97.861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14.3716" office:value-type="string">
            <text:p>1314.3716</text:p>
          </table:table-cell>
          <table:table-cell office:string-value="-117.0295" office:value-type="string">
            <text:p>-117.029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90.1450" office:value-type="string">
            <text:p>990.1450</text:p>
          </table:table-cell>
          <table:table-cell office:string-value="0.6307" office:value-type="string">
            <text:p>0.6307</text:p>
          </table:table-cell>
          <table:table-cell office:string-value="1.8022" office:value-type="string">
            <text:p>1.8022</text:p>
          </table:table-cell>
          <table:table-cell office:string-value="0.5686" office:value-type="string">
            <text:p>0.5686</text:p>
          </table:table-cell>
          <table:table-cell office:string-value="97.5515" office:value-type="string">
            <text:p>97.5515</text:p>
          </table:table-cell>
          <table:table-cell office:string-value="0.0000" office:value-type="string">
            <text:p>0.0000</text:p>
          </table:table-cell>
          <table:table-cell office:string-value="0.0048" office:value-type="string">
            <text:p>0.0048</text:p>
          </table:table-cell>
          <table:table-cell office:string-value="0.0003" office:value-type="string">
            <text:p>0.0003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13.0470" office:value-type="string">
            <text:p>1313.0470</text:p>
          </table:table-cell>
          <table:table-cell office:string-value="-38.1503" office:value-type="string">
            <text:p>-38.150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21.6561" office:value-type="string">
            <text:p>1021.6561</text:p>
          </table:table-cell>
          <table:table-cell office:string-value="0.9910" office:value-type="string">
            <text:p>0.9910</text:p>
          </table:table-cell>
          <table:table-cell office:string-value="0.6380" office:value-type="string">
            <text:p>0.6380</text:p>
          </table:table-cell>
          <table:table-cell office:string-value="0.5822" office:value-type="string">
            <text:p>0.5822</text:p>
          </table:table-cell>
          <table:table-cell office:string-value="95.5621" office:value-type="string">
            <text:p>95.5621</text:p>
          </table:table-cell>
          <table:table-cell office:string-value="2.5994" office:value-type="string">
            <text:p>2.5994</text:p>
          </table:table-cell>
          <table:table-cell office:string-value="0.1484" office:value-type="string">
            <text:p>0.1484</text:p>
          </table:table-cell>
          <table:table-cell office:string-value="0.0242" office:value-type="string">
            <text:p>0.0242</text:p>
          </table:table-cell>
          <table:table-cell office:string-value="0.0187" office:value-type="string">
            <text:p>0.0187</text:p>
          </table:table-cell>
          <table:table-cell office:string-value="0.0071" office:value-type="string">
            <text:p>0.0071</text:p>
          </table:table-cell>
          <table:table-cell office:string-value="0.0039" office:value-type="string">
            <text:p>0.003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06" office:value-type="string">
            <text:p>1339.0006</text:p>
          </table:table-cell>
          <table:table-cell office:string-value="-40.7300" office:value-type="string">
            <text:p>-40.730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7.7188" office:value-type="string">
            <text:p>1007.7188</text:p>
          </table:table-cell>
          <table:table-cell office:string-value="0.1278" office:value-type="string">
            <text:p>0.1278</text:p>
          </table:table-cell>
          <table:table-cell office:string-value="0.5233" office:value-type="string">
            <text:p>0.5233</text:p>
          </table:table-cell>
          <table:table-cell office:string-value="0.5582" office:value-type="string">
            <text:p>0.5582</text:p>
          </table:table-cell>
          <table:table-cell office:string-value="99.3489" office:value-type="string">
            <text:p>99.348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8.8391" office:value-type="string">
            <text:p>1348.8391</text:p>
          </table:table-cell>
          <table:table-cell office:string-value="-123.6321" office:value-type="string">
            <text:p>-123.632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5.2806" office:value-type="string">
            <text:p>1015.2806</text:p>
          </table:table-cell>
          <table:table-cell office:string-value="1.0494" office:value-type="string">
            <text:p>1.0494</text:p>
          </table:table-cell>
          <table:table-cell office:string-value="0.5878" office:value-type="string">
            <text:p>0.5878</text:p>
          </table:table-cell>
          <table:table-cell office:string-value="0.5785" office:value-type="string">
            <text:p>0.5785</text:p>
          </table:table-cell>
          <table:table-cell office:string-value="96.3663" office:value-type="string">
            <text:p>96.3663</text:p>
          </table:table-cell>
          <table:table-cell office:string-value="1.7954" office:value-type="string">
            <text:p>1.7954</text:p>
          </table:table-cell>
          <table:table-cell office:string-value="0.1373" office:value-type="string">
            <text:p>0.1373</text:p>
          </table:table-cell>
          <table:table-cell office:string-value="0.0281" office:value-type="string">
            <text:p>0.0281</text:p>
          </table:table-cell>
          <table:table-cell office:string-value="0.0180" office:value-type="string">
            <text:p>0.0180</text:p>
          </table:table-cell>
          <table:table-cell office:string-value="0.0073" office:value-type="string">
            <text:p>0.0073</text:p>
          </table:table-cell>
          <table:table-cell office:string-value="0.0027" office:value-type="string">
            <text:p>0.0027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4.8234" office:value-type="string">
            <text:p>1334.8234</text:p>
          </table:table-cell>
          <table:table-cell office:string-value="-41.0218" office:value-type="string">
            <text:p>-41.021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20.1579" office:value-type="string">
            <text:p>1020.1579</text:p>
          </table:table-cell>
          <table:table-cell office:string-value="1.1151" office:value-type="string">
            <text:p>1.1151</text:p>
          </table:table-cell>
          <table:table-cell office:string-value="0.5781" office:value-type="string">
            <text:p>0.5781</text:p>
          </table:table-cell>
          <table:table-cell office:string-value="0.5826" office:value-type="string">
            <text:p>0.5826</text:p>
          </table:table-cell>
          <table:table-cell office:string-value="95.6208" office:value-type="string">
            <text:p>95.6208</text:p>
          </table:table-cell>
          <table:table-cell office:string-value="2.4732" office:value-type="string">
            <text:p>2.4732</text:p>
          </table:table-cell>
          <table:table-cell office:string-value="0.1479" office:value-type="string">
            <text:p>0.1479</text:p>
          </table:table-cell>
          <table:table-cell office:string-value="0.0242" office:value-type="string">
            <text:p>0.0242</text:p>
          </table:table-cell>
          <table:table-cell office:string-value="0.0198" office:value-type="string">
            <text:p>0.0198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5606" office:value-type="string">
            <text:p>1336.5606</text:p>
          </table:table-cell>
          <table:table-cell office:string-value="-34.9186" office:value-type="string">
            <text:p>-34.918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08.9397" office:value-type="string">
            <text:p>1008.9397</text:p>
          </table:table-cell>
          <table:table-cell office:string-value="1.2090" office:value-type="string">
            <text:p>1.2090</text:p>
          </table:table-cell>
          <table:table-cell office:string-value="0.8245" office:value-type="string">
            <text:p>0.8245</text:p>
          </table:table-cell>
          <table:table-cell office:string-value="0.5796" office:value-type="string">
            <text:p>0.5796</text:p>
          </table:table-cell>
          <table:table-cell office:string-value="96.1768" office:value-type="string">
            <text:p>96.1768</text:p>
          </table:table-cell>
          <table:table-cell office:string-value="1.6523" office:value-type="string">
            <text:p>1.6523</text:p>
          </table:table-cell>
          <table:table-cell office:string-value="0.0978" office:value-type="string">
            <text:p>0.0978</text:p>
          </table:table-cell>
          <table:table-cell office:string-value="0.0153" office:value-type="string">
            <text:p>0.0153</text:p>
          </table:table-cell>
          <table:table-cell office:string-value="0.0125" office:value-type="string">
            <text:p>0.0125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0.0010" office:value-type="string">
            <text:p>0.0010</text:p>
          </table:table-cell>
          <table:table-cell office:string-value="1325.3012" office:value-type="string">
            <text:p>1325.3012</text:p>
          </table:table-cell>
          <table:table-cell office:string-value="-24.1655" office:value-type="string">
            <text:p>-24.165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1.5829" office:value-type="string">
            <text:p>1021.5829</text:p>
          </table:table-cell>
          <table:table-cell office:string-value="1.0709" office:value-type="string">
            <text:p>1.0709</text:p>
          </table:table-cell>
          <table:table-cell office:string-value="0.6054" office:value-type="string">
            <text:p>0.6054</text:p>
          </table:table-cell>
          <table:table-cell office:string-value="0.5831" office:value-type="string">
            <text:p>0.5831</text:p>
          </table:table-cell>
          <table:table-cell office:string-value="95.4728" office:value-type="string">
            <text:p>95.4728</text:p>
          </table:table-cell>
          <table:table-cell office:string-value="2.6302" office:value-type="string">
            <text:p>2.6302</text:p>
          </table:table-cell>
          <table:table-cell office:string-value="0.1581" office:value-type="string">
            <text:p>0.1581</text:p>
          </table:table-cell>
          <table:table-cell office:string-value="0.0245" office:value-type="string">
            <text:p>0.0245</text:p>
          </table:table-cell>
          <table:table-cell office:string-value="0.0194" office:value-type="string">
            <text:p>0.0194</text:p>
          </table:table-cell>
          <table:table-cell office:string-value="0.0071" office:value-type="string">
            <text:p>0.0071</text:p>
          </table:table-cell>
          <table:table-cell office:string-value="0.0040" office:value-type="string">
            <text:p>0.0040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8698" office:value-type="string">
            <text:p>1337.8698</text:p>
          </table:table-cell>
          <table:table-cell office:string-value="-41.0336" office:value-type="string">
            <text:p>-41.033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7.7056" office:value-type="string">
            <text:p>1017.7056</text:p>
          </table:table-cell>
          <table:table-cell office:string-value="1.1397" office:value-type="string">
            <text:p>1.1397</text:p>
          </table:table-cell>
          <table:table-cell office:string-value="0.6769" office:value-type="string">
            <text:p>0.6769</text:p>
          </table:table-cell>
          <table:table-cell office:string-value="0.5825" office:value-type="string">
            <text:p>0.5825</text:p>
          </table:table-cell>
          <table:table-cell office:string-value="95.6170" office:value-type="string">
            <text:p>95.6170</text:p>
          </table:table-cell>
          <table:table-cell office:string-value="2.3716" office:value-type="string">
            <text:p>2.3716</text:p>
          </table:table-cell>
          <table:table-cell office:string-value="0.1371" office:value-type="string">
            <text:p>0.1371</text:p>
          </table:table-cell>
          <table:table-cell office:string-value="0.0236" office:value-type="string">
            <text:p>0.0236</text:p>
          </table:table-cell>
          <table:table-cell office:string-value="0.0181" office:value-type="string">
            <text:p>0.018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3.4842" office:value-type="string">
            <text:p>1333.4842</text:p>
          </table:table-cell>
          <table:table-cell office:string-value="-45.5135" office:value-type="string">
            <text:p>-45.513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20.0858" office:value-type="string">
            <text:p>1020.0858</text:p>
          </table:table-cell>
          <table:table-cell office:string-value="1.1078" office:value-type="string">
            <text:p>1.1078</text:p>
          </table:table-cell>
          <table:table-cell office:string-value="0.5490" office:value-type="string">
            <text:p>0.5490</text:p>
          </table:table-cell>
          <table:table-cell office:string-value="0.5821" office:value-type="string">
            <text:p>0.5821</text:p>
          </table:table-cell>
          <table:table-cell office:string-value="95.7042" office:value-type="string">
            <text:p>95.7042</text:p>
          </table:table-cell>
          <table:table-cell office:string-value="2.4250" office:value-type="string">
            <text:p>2.4250</text:p>
          </table:table-cell>
          <table:table-cell office:string-value="0.1530" office:value-type="string">
            <text:p>0.1530</text:p>
          </table:table-cell>
          <table:table-cell office:string-value="0.0245" office:value-type="string">
            <text:p>0.0245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0" office:value-type="string">
            <text:p>0.0030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257" office:value-type="string">
            <text:p>1337.0257</text:p>
          </table:table-cell>
          <table:table-cell office:string-value="-37.2462" office:value-type="string">
            <text:p>-37.246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5417" office:value-type="string">
            <text:p>1020.5417</text:p>
          </table:table-cell>
          <table:table-cell office:string-value="1.1033" office:value-type="string">
            <text:p>1.1033</text:p>
          </table:table-cell>
          <table:table-cell office:string-value="0.5699" office:value-type="string">
            <text:p>0.5699</text:p>
          </table:table-cell>
          <table:table-cell office:string-value="0.5825" office:value-type="string">
            <text:p>0.5825</text:p>
          </table:table-cell>
          <table:table-cell office:string-value="95.6084" office:value-type="string">
            <text:p>95.6084</text:p>
          </table:table-cell>
          <table:table-cell office:string-value="2.5103" office:value-type="string">
            <text:p>2.5103</text:p>
          </table:table-cell>
          <table:table-cell office:string-value="0.1446" office:value-type="string">
            <text:p>0.1446</text:p>
          </table:table-cell>
          <table:table-cell office:string-value="0.0251" office:value-type="string">
            <text:p>0.0251</text:p>
          </table:table-cell>
          <table:table-cell office:string-value="0.0184" office:value-type="string">
            <text:p>0.0184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1015" office:value-type="string">
            <text:p>1337.1015</text:p>
          </table:table-cell>
          <table:table-cell office:string-value="-36.6837" office:value-type="string">
            <text:p>-36.6837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9.3672" office:value-type="string">
            <text:p>1019.3672</text:p>
          </table:table-cell>
          <table:table-cell office:string-value="1.1131" office:value-type="string">
            <text:p>1.1131</text:p>
          </table:table-cell>
          <table:table-cell office:string-value="0.5600" office:value-type="string">
            <text:p>0.5600</text:p>
          </table:table-cell>
          <table:table-cell office:string-value="0.5819" office:value-type="string">
            <text:p>0.5819</text:p>
          </table:table-cell>
          <table:table-cell office:string-value="95.7691" office:value-type="string">
            <text:p>95.7691</text:p>
          </table:table-cell>
          <table:table-cell office:string-value="2.3433" office:value-type="string">
            <text:p>2.3433</text:p>
          </table:table-cell>
          <table:table-cell office:string-value="0.1508" office:value-type="string">
            <text:p>0.1508</text:p>
          </table:table-cell>
          <table:table-cell office:string-value="0.0250" office:value-type="string">
            <text:p>0.0250</text:p>
          </table:table-cell>
          <table:table-cell office:string-value="0.0185" office:value-type="string">
            <text:p>0.0185</text:p>
          </table:table-cell>
          <table:table-cell office:string-value="0.0070" office:value-type="string">
            <text:p>0.0070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3582" office:value-type="string">
            <text:p>1336.3582</text:p>
          </table:table-cell>
          <table:table-cell office:string-value="-36.2551" office:value-type="string">
            <text:p>-36.255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20.5776" office:value-type="string">
            <text:p>1020.5776</text:p>
          </table:table-cell>
          <table:table-cell office:string-value="1.1257" office:value-type="string">
            <text:p>1.1257</text:p>
          </table:table-cell>
          <table:table-cell office:string-value="0.4399" office:value-type="string">
            <text:p>0.4399</text:p>
          </table:table-cell>
          <table:table-cell office:string-value="0.5816" office:value-type="string">
            <text:p>0.5816</text:p>
          </table:table-cell>
          <table:table-cell office:string-value="95.8279" office:value-type="string">
            <text:p>95.8279</text:p>
          </table:table-cell>
          <table:table-cell office:string-value="2.4108" office:value-type="string">
            <text:p>2.4108</text:p>
          </table:table-cell>
          <table:table-cell office:string-value="0.1395" office:value-type="string">
            <text:p>0.1395</text:p>
          </table:table-cell>
          <table:table-cell office:string-value="0.0231" office:value-type="string">
            <text:p>0.0231</text:p>
          </table:table-cell>
          <table:table-cell office:string-value="0.0169" office:value-type="string">
            <text:p>0.0169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2924" office:value-type="string">
            <text:p>1338.2924</text:p>
          </table:table-cell>
          <table:table-cell office:string-value="-41.8839" office:value-type="string">
            <text:p>-41.883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18.7009" office:value-type="string">
            <text:p>1018.7009</text:p>
          </table:table-cell>
          <table:table-cell office:string-value="1.1360" office:value-type="string">
            <text:p>1.1360</text:p>
          </table:table-cell>
          <table:table-cell office:string-value="0.6180" office:value-type="string">
            <text:p>0.6180</text:p>
          </table:table-cell>
          <table:table-cell office:string-value="0.5824" office:value-type="string">
            <text:p>0.5824</text:p>
          </table:table-cell>
          <table:table-cell office:string-value="95.6625" office:value-type="string">
            <text:p>95.6625</text:p>
          </table:table-cell>
          <table:table-cell office:string-value="2.3718" office:value-type="string">
            <text:p>2.3718</text:p>
          </table:table-cell>
          <table:table-cell office:string-value="0.1498" office:value-type="string">
            <text:p>0.1498</text:p>
          </table:table-cell>
          <table:table-cell office:string-value="0.0244" office:value-type="string">
            <text:p>0.0244</text:p>
          </table:table-cell>
          <table:table-cell office:string-value="0.0182" office:value-type="string">
            <text:p>0.0182</text:p>
          </table:table-cell>
          <table:table-cell office:string-value="0.0061" office:value-type="string">
            <text:p>0.0061</text:p>
          </table:table-cell>
          <table:table-cell office:string-value="0.0033" office:value-type="string">
            <text:p>0.0033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4.8489" office:value-type="string">
            <text:p>1334.8489</text:p>
          </table:table-cell>
          <table:table-cell office:string-value="-13.0953" office:value-type="string">
            <text:p>-13.095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9.6577" office:value-type="string">
            <text:p>1019.6577</text:p>
          </table:table-cell>
          <table:table-cell office:string-value="1.1086" office:value-type="string">
            <text:p>1.1086</text:p>
          </table:table-cell>
          <table:table-cell office:string-value="0.5848" office:value-type="string">
            <text:p>0.5848</text:p>
          </table:table-cell>
          <table:table-cell office:string-value="0.5822" office:value-type="string">
            <text:p>0.5822</text:p>
          </table:table-cell>
          <table:table-cell office:string-value="95.6798" office:value-type="string">
            <text:p>95.6798</text:p>
          </table:table-cell>
          <table:table-cell office:string-value="2.4175" office:value-type="string">
            <text:p>2.4175</text:p>
          </table:table-cell>
          <table:table-cell office:string-value="0.1453" office:value-type="string">
            <text:p>0.1453</text:p>
          </table:table-cell>
          <table:table-cell office:string-value="0.0254" office:value-type="string">
            <text:p>0.0254</text:p>
          </table:table-cell>
          <table:table-cell office:string-value="0.0183" office:value-type="string">
            <text:p>0.0183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3086" office:value-type="string">
            <text:p>1336.3086</text:p>
          </table:table-cell>
          <table:table-cell office:string-value="-35.4719" office:value-type="string">
            <text:p>-35.471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4.4622" office:value-type="string">
            <text:p>1034.4622</text:p>
          </table:table-cell>
          <table:table-cell office:string-value="0.1270" office:value-type="string">
            <text:p>0.1270</text:p>
          </table:table-cell>
          <table:table-cell office:string-value="1.2655" office:value-type="string">
            <text:p>1.2655</text:p>
          </table:table-cell>
          <table:table-cell office:string-value="0.5830" office:value-type="string">
            <text:p>0.5830</text:p>
          </table:table-cell>
          <table:table-cell office:string-value="94.3618" office:value-type="string">
            <text:p>94.3618</text:p>
          </table:table-cell>
          <table:table-cell office:string-value="4.0427" office:value-type="string">
            <text:p>4.0427</text:p>
          </table:table-cell>
          <table:table-cell office:string-value="0.1853" office:value-type="string">
            <text:p>0.1853</text:p>
          </table:table-cell>
          <table:table-cell office:string-value="0.0061" office:value-type="string">
            <text:p>0.0061</text:p>
          </table:table-cell>
          <table:table-cell office:string-value="0.0080" office:value-type="string">
            <text:p>0.0080</text:p>
          </table:table-cell>
          <table:table-cell office:string-value="0.0014" office:value-type="string">
            <text:p>0.0014</text:p>
          </table:table-cell>
          <table:table-cell office:string-value="0.0014" office:value-type="string">
            <text:p>0.0014</text:p>
          </table:table-cell>
          <table:table-cell office:string-value="0.0006" office:value-type="string">
            <text:p>0.0006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4.7991" office:value-type="string">
            <text:p>1354.7991</text:p>
          </table:table-cell>
          <table:table-cell office:string-value="-84.4206" office:value-type="string">
            <text:p>-84.420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19.7866" office:value-type="string">
            <text:p>1019.7866</text:p>
          </table:table-cell>
          <table:table-cell office:string-value="1.1325" office:value-type="string">
            <text:p>1.1325</text:p>
          </table:table-cell>
          <table:table-cell office:string-value="0.5825" office:value-type="string">
            <text:p>0.5825</text:p>
          </table:table-cell>
          <table:table-cell office:string-value="0.5827" office:value-type="string">
            <text:p>0.5827</text:p>
          </table:table-cell>
          <table:table-cell office:string-value="95.6110" office:value-type="string">
            <text:p>95.6110</text:p>
          </table:table-cell>
          <table:table-cell office:string-value="2.4641" office:value-type="string">
            <text:p>2.4641</text:p>
          </table:table-cell>
          <table:table-cell office:string-value="0.1463" office:value-type="string">
            <text:p>0.1463</text:p>
          </table:table-cell>
          <table:table-cell office:string-value="0.0260" office:value-type="string">
            <text:p>0.0260</text:p>
          </table:table-cell>
          <table:table-cell office:string-value="0.0180" office:value-type="string">
            <text:p>0.0180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9702" office:value-type="string">
            <text:p>1335.9702</text:p>
          </table:table-cell>
          <table:table-cell office:string-value="-37.5396" office:value-type="string">
            <text:p>-37.539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20.7416" office:value-type="string">
            <text:p>1020.7416</text:p>
          </table:table-cell>
          <table:table-cell office:string-value="1.0927" office:value-type="string">
            <text:p>1.0927</text:p>
          </table:table-cell>
          <table:table-cell office:string-value="0.6207" office:value-type="string">
            <text:p>0.6207</text:p>
          </table:table-cell>
          <table:table-cell office:string-value="0.5830" office:value-type="string">
            <text:p>0.5830</text:p>
          </table:table-cell>
          <table:table-cell office:string-value="95.5079" office:value-type="string">
            <text:p>95.5079</text:p>
          </table:table-cell>
          <table:table-cell office:string-value="2.5556" office:value-type="string">
            <text:p>2.5556</text:p>
          </table:table-cell>
          <table:table-cell office:string-value="0.1576" office:value-type="string">
            <text:p>0.1576</text:p>
          </table:table-cell>
          <table:table-cell office:string-value="0.0262" office:value-type="string">
            <text:p>0.0262</text:p>
          </table:table-cell>
          <table:table-cell office:string-value="0.0193" office:value-type="string">
            <text:p>0.0193</text:p>
          </table:table-cell>
          <table:table-cell office:string-value="0.0070" office:value-type="string">
            <text:p>0.0070</text:p>
          </table:table-cell>
          <table:table-cell office:string-value="0.0037" office:value-type="string">
            <text:p>0.0037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7867" office:value-type="string">
            <text:p>1336.7867</text:p>
          </table:table-cell>
          <table:table-cell office:string-value="-36.6646" office:value-type="string">
            <text:p>-36.664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19.3546" office:value-type="string">
            <text:p>1019.3546</text:p>
          </table:table-cell>
          <table:table-cell office:string-value="1.1123" office:value-type="string">
            <text:p>1.1123</text:p>
          </table:table-cell>
          <table:table-cell office:string-value="0.5674" office:value-type="string">
            <text:p>0.5674</text:p>
          </table:table-cell>
          <table:table-cell office:string-value="0.5819" office:value-type="string">
            <text:p>0.5819</text:p>
          </table:table-cell>
          <table:table-cell office:string-value="95.7593" office:value-type="string">
            <text:p>95.7593</text:p>
          </table:table-cell>
          <table:table-cell office:string-value="2.3451" office:value-type="string">
            <text:p>2.3451</text:p>
          </table:table-cell>
          <table:table-cell office:string-value="0.1519" office:value-type="string">
            <text:p>0.1519</text:p>
          </table:table-cell>
          <table:table-cell office:string-value="0.0249" office:value-type="string">
            <text:p>0.0249</text:p>
          </table:table-cell>
          <table:table-cell office:string-value="0.0182" office:value-type="string">
            <text:p>0.0182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2748" office:value-type="string">
            <text:p>1336.2748</text:p>
          </table:table-cell>
          <table:table-cell office:string-value="-34.4711" office:value-type="string">
            <text:p>-34.471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20.7185" office:value-type="string">
            <text:p>1020.7185</text:p>
          </table:table-cell>
          <table:table-cell office:string-value="1.0741" office:value-type="string">
            <text:p>1.0741</text:p>
          </table:table-cell>
          <table:table-cell office:string-value="0.6852" office:value-type="string">
            <text:p>0.6852</text:p>
          </table:table-cell>
          <table:table-cell office:string-value="0.5834" office:value-type="string">
            <text:p>0.5834</text:p>
          </table:table-cell>
          <table:table-cell office:string-value="95.4299" office:value-type="string">
            <text:p>95.4299</text:p>
          </table:table-cell>
          <table:table-cell office:string-value="2.5789" office:value-type="string">
            <text:p>2.5789</text:p>
          </table:table-cell>
          <table:table-cell office:string-value="0.1561" office:value-type="string">
            <text:p>0.1561</text:p>
          </table:table-cell>
          <table:table-cell office:string-value="0.0265" office:value-type="string">
            <text:p>0.0265</text:p>
          </table:table-cell>
          <table:table-cell office:string-value="0.0205" office:value-type="string">
            <text:p>0.0205</text:p>
          </table:table-cell>
          <table:table-cell office:string-value="0.0099" office:value-type="string">
            <text:p>0.0099</text:p>
          </table:table-cell>
          <table:table-cell office:string-value="0.0066" office:value-type="string">
            <text:p>0.0066</text:p>
          </table:table-cell>
          <table:table-cell office:string-value="0.0122" office:value-type="string">
            <text:p>0.0122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6.3564" office:value-type="string">
            <text:p>1336.3564</text:p>
          </table:table-cell>
          <table:table-cell office:string-value="-30.4338" office:value-type="string">
            <text:p>-30.433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1.2415" office:value-type="string">
            <text:p>1021.2415</text:p>
          </table:table-cell>
          <table:table-cell office:string-value="1.0561" office:value-type="string">
            <text:p>1.0561</text:p>
          </table:table-cell>
          <table:table-cell office:string-value="0.6108" office:value-type="string">
            <text:p>0.6108</text:p>
          </table:table-cell>
          <table:table-cell office:string-value="0.5827" office:value-type="string">
            <text:p>0.5827</text:p>
          </table:table-cell>
          <table:table-cell office:string-value="95.5249" office:value-type="string">
            <text:p>95.5249</text:p>
          </table:table-cell>
          <table:table-cell office:string-value="2.5954" office:value-type="string">
            <text:p>2.5954</text:p>
          </table:table-cell>
          <table:table-cell office:string-value="0.1531" office:value-type="string">
            <text:p>0.1531</text:p>
          </table:table-cell>
          <table:table-cell office:string-value="0.0239" office:value-type="string">
            <text:p>0.0239</text:p>
          </table:table-cell>
          <table:table-cell office:string-value="0.0182" office:value-type="string">
            <text:p>0.0182</text:p>
          </table:table-cell>
          <table:table-cell office:string-value="0.0063" office:value-type="string">
            <text:p>0.0063</text:p>
          </table:table-cell>
          <table:table-cell office:string-value="0.0027" office:value-type="string">
            <text:p>0.0027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9022" office:value-type="string">
            <text:p>1337.9022</text:p>
          </table:table-cell>
          <table:table-cell office:string-value="-38.4950" office:value-type="string">
            <text:p>-38.495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6586" office:value-type="string">
            <text:p>1032.6586</text:p>
          </table:table-cell>
          <table:table-cell office:string-value="0.0227" office:value-type="string">
            <text:p>0.0227</text:p>
          </table:table-cell>
          <table:table-cell office:string-value="0.7531" office:value-type="string">
            <text:p>0.7531</text:p>
          </table:table-cell>
          <table:table-cell office:string-value="0.5748" office:value-type="string">
            <text:p>0.5748</text:p>
          </table:table-cell>
          <table:table-cell office:string-value="95.9289" office:value-type="string">
            <text:p>95.9289</text:p>
          </table:table-cell>
          <table:table-cell office:string-value="3.1807" office:value-type="string">
            <text:p>3.1807</text:p>
          </table:table-cell>
          <table:table-cell office:string-value="0.1073" office:value-type="string">
            <text:p>0.1073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02" office:value-type="string">
            <text:p>0.0002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1217" office:value-type="string">
            <text:p>1362.1217</text:p>
          </table:table-cell>
          <table:table-cell office:string-value="-102.1250" office:value-type="string">
            <text:p>-102.125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8.2896" office:value-type="string">
            <text:p>1018.2896</text:p>
          </table:table-cell>
          <table:table-cell office:string-value="1.1342" office:value-type="string">
            <text:p>1.1342</text:p>
          </table:table-cell>
          <table:table-cell office:string-value="0.5835" office:value-type="string">
            <text:p>0.5835</text:p>
          </table:table-cell>
          <table:table-cell office:string-value="0.5818" office:value-type="string">
            <text:p>0.5818</text:p>
          </table:table-cell>
          <table:table-cell office:string-value="95.7874" office:value-type="string">
            <text:p>95.7874</text:p>
          </table:table-cell>
          <table:table-cell office:string-value="2.2894" office:value-type="string">
            <text:p>2.2894</text:p>
          </table:table-cell>
          <table:table-cell office:string-value="0.1445" office:value-type="string">
            <text:p>0.1445</text:p>
          </table:table-cell>
          <table:table-cell office:string-value="0.0251" office:value-type="string">
            <text:p>0.0251</text:p>
          </table:table-cell>
          <table:table-cell office:string-value="0.0175" office:value-type="string">
            <text:p>0.0175</text:p>
          </table:table-cell>
          <table:table-cell office:string-value="0.0067" office:value-type="string">
            <text:p>0.0067</text:p>
          </table:table-cell>
          <table:table-cell office:string-value="0.0031" office:value-type="string">
            <text:p>0.0031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0744" office:value-type="string">
            <text:p>1335.0744</text:p>
          </table:table-cell>
          <table:table-cell office:string-value="-38.3521" office:value-type="string">
            <text:p>-38.352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25.0084" office:value-type="string">
            <text:p>1025.0084</text:p>
          </table:table-cell>
          <table:table-cell office:string-value="0.1331" office:value-type="string">
            <text:p>0.1331</text:p>
          </table:table-cell>
          <table:table-cell office:string-value="1.1829" office:value-type="string">
            <text:p>1.1829</text:p>
          </table:table-cell>
          <table:table-cell office:string-value="0.5762" office:value-type="string">
            <text:p>0.5762</text:p>
          </table:table-cell>
          <table:table-cell office:string-value="95.6752" office:value-type="string">
            <text:p>95.6752</text:p>
          </table:table-cell>
          <table:table-cell office:string-value="2.8940" office:value-type="string">
            <text:p>2.8940</text:p>
          </table:table-cell>
          <table:table-cell office:string-value="0.1044" office:value-type="string">
            <text:p>0.1044</text:p>
          </table:table-cell>
          <table:table-cell office:string-value="0.0038" office:value-type="string">
            <text:p>0.0038</text:p>
          </table:table-cell>
          <table:table-cell office:string-value="0.0055" office:value-type="string">
            <text:p>0.0055</text:p>
          </table:table-cell>
          <table:table-cell office:string-value="0.0005" office:value-type="string">
            <text:p>0.0005</text:p>
          </table:table-cell>
          <table:table-cell office:string-value="0.0001" office:value-type="string">
            <text:p>0.0001</text:p>
          </table:table-cell>
          <table:table-cell office:string-value="0.0006" office:value-type="string">
            <text:p>0.0006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0.3055" office:value-type="string">
            <text:p>1350.3055</text:p>
          </table:table-cell>
          <table:table-cell office:string-value="-88.4206" office:value-type="string">
            <text:p>-88.420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1.1817" office:value-type="string">
            <text:p>1021.1817</text:p>
          </table:table-cell>
          <table:table-cell office:string-value="1.0872" office:value-type="string">
            <text:p>1.0872</text:p>
          </table:table-cell>
          <table:table-cell office:string-value="0.5661" office:value-type="string">
            <text:p>0.5661</text:p>
          </table:table-cell>
          <table:table-cell office:string-value="0.5827" office:value-type="string">
            <text:p>0.5827</text:p>
          </table:table-cell>
          <table:table-cell office:string-value="95.5602" office:value-type="string">
            <text:p>95.5602</text:p>
          </table:table-cell>
          <table:table-cell office:string-value="2.5736" office:value-type="string">
            <text:p>2.5736</text:p>
          </table:table-cell>
          <table:table-cell office:string-value="0.1535" office:value-type="string">
            <text:p>0.1535</text:p>
          </table:table-cell>
          <table:table-cell office:string-value="0.0246" office:value-type="string">
            <text:p>0.0246</text:p>
          </table:table-cell>
          <table:table-cell office:string-value="0.0176" office:value-type="string">
            <text:p>0.0176</text:p>
          </table:table-cell>
          <table:table-cell office:string-value="0.0069" office:value-type="string">
            <text:p>0.0069</text:p>
          </table:table-cell>
          <table:table-cell office:string-value="0.0031" office:value-type="string">
            <text:p>0.0031</text:p>
          </table:table-cell>
          <table:table-cell office:string-value="0.0072" office:value-type="string">
            <text:p>0.0072</text:p>
          </table:table-cell>
          <table:table-cell office:string-value="0.0026" office:value-type="string">
            <text:p>0.0026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7.8443" office:value-type="string">
            <text:p>1337.8443</text:p>
          </table:table-cell>
          <table:table-cell office:string-value="-41.7696" office:value-type="string">
            <text:p>-41.769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1.1711" office:value-type="string">
            <text:p>1021.1711</text:p>
          </table:table-cell>
          <table:table-cell office:string-value="1.0872" office:value-type="string">
            <text:p>1.0872</text:p>
          </table:table-cell>
          <table:table-cell office:string-value="0.5661" office:value-type="string">
            <text:p>0.5661</text:p>
          </table:table-cell>
          <table:table-cell office:string-value="0.5827" office:value-type="string">
            <text:p>0.5827</text:p>
          </table:table-cell>
          <table:table-cell office:string-value="95.5620" office:value-type="string">
            <text:p>95.5620</text:p>
          </table:table-cell>
          <table:table-cell office:string-value="2.5721" office:value-type="string">
            <text:p>2.5721</text:p>
          </table:table-cell>
          <table:table-cell office:string-value="0.1534" office:value-type="string">
            <text:p>0.1534</text:p>
          </table:table-cell>
          <table:table-cell office:string-value="0.0246" office:value-type="string">
            <text:p>0.0246</text:p>
          </table:table-cell>
          <table:table-cell office:string-value="0.0176" office:value-type="string">
            <text:p>0.0176</text:p>
          </table:table-cell>
          <table:table-cell office:string-value="0.0067" office:value-type="string">
            <text:p>0.0067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8362" office:value-type="string">
            <text:p>1337.8362</text:p>
          </table:table-cell>
          <table:table-cell office:string-value="-41.5668" office:value-type="string">
            <text:p>-41.566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1.4606" office:value-type="string">
            <text:p>1021.4606</text:p>
          </table:table-cell>
          <table:table-cell office:string-value="1.0743" office:value-type="string">
            <text:p>1.0743</text:p>
          </table:table-cell>
          <table:table-cell office:string-value="0.6226" office:value-type="string">
            <text:p>0.6226</text:p>
          </table:table-cell>
          <table:table-cell office:string-value="0.5832" office:value-type="string">
            <text:p>0.5832</text:p>
          </table:table-cell>
          <table:table-cell office:string-value="95.4366" office:value-type="string">
            <text:p>95.4366</text:p>
          </table:table-cell>
          <table:table-cell office:string-value="2.6473" office:value-type="string">
            <text:p>2.6473</text:p>
          </table:table-cell>
          <table:table-cell office:string-value="0.1586" office:value-type="string">
            <text:p>0.1586</text:p>
          </table:table-cell>
          <table:table-cell office:string-value="0.0241" office:value-type="string">
            <text:p>0.0241</text:p>
          </table:table-cell>
          <table:table-cell office:string-value="0.0180" office:value-type="string">
            <text:p>0.0180</text:p>
          </table:table-cell>
          <table:table-cell office:string-value="0.0066" office:value-type="string">
            <text:p>0.0066</text:p>
          </table:table-cell>
          <table:table-cell office:string-value="0.0029" office:value-type="string">
            <text:p>0.0029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5460" office:value-type="string">
            <text:p>1337.5460</text:p>
          </table:table-cell>
          <table:table-cell office:string-value="-37.1629" office:value-type="string">
            <text:p>-37.162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7493" office:value-type="string">
            <text:p>1022.7493</text:p>
          </table:table-cell>
          <table:table-cell office:string-value="1.1455" office:value-type="string">
            <text:p>1.1455</text:p>
          </table:table-cell>
          <table:table-cell office:string-value="0.4538" office:value-type="string">
            <text:p>0.4538</text:p>
          </table:table-cell>
          <table:table-cell office:string-value="0.5834" office:value-type="string">
            <text:p>0.5834</text:p>
          </table:table-cell>
          <table:table-cell office:string-value="95.7086" office:value-type="string">
            <text:p>95.7086</text:p>
          </table:table-cell>
          <table:table-cell office:string-value="2.3354" office:value-type="string">
            <text:p>2.3354</text:p>
          </table:table-cell>
          <table:table-cell office:string-value="0.2369" office:value-type="string">
            <text:p>0.2369</text:p>
          </table:table-cell>
          <table:table-cell office:string-value="0.0500" office:value-type="string">
            <text:p>0.0500</text:p>
          </table:table-cell>
          <table:table-cell office:string-value="0.0386" office:value-type="string">
            <text:p>0.0386</text:p>
          </table:table-cell>
          <table:table-cell office:string-value="0.0134" office:value-type="string">
            <text:p>0.0134</text:p>
          </table:table-cell>
          <table:table-cell office:string-value="0.0066" office:value-type="string">
            <text:p>0.0066</text:p>
          </table:table-cell>
          <table:table-cell office:string-value="0.0112" office:value-type="string">
            <text:p>0.0112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9916" office:value-type="string">
            <text:p>1338.9916</text:p>
          </table:table-cell>
          <table:table-cell office:string-value="-31.3876" office:value-type="string">
            <text:p>-31.387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7899" office:value-type="string">
            <text:p>1019.7899</text:p>
          </table:table-cell>
          <table:table-cell office:string-value="1.1095" office:value-type="string">
            <text:p>1.1095</text:p>
          </table:table-cell>
          <table:table-cell office:string-value="0.5879" office:value-type="string">
            <text:p>0.5879</text:p>
          </table:table-cell>
          <table:table-cell office:string-value="0.5824" office:value-type="string">
            <text:p>0.5824</text:p>
          </table:table-cell>
          <table:table-cell office:string-value="95.6581" office:value-type="string">
            <text:p>95.6581</text:p>
          </table:table-cell>
          <table:table-cell office:string-value="2.4339" office:value-type="string">
            <text:p>2.4339</text:p>
          </table:table-cell>
          <table:table-cell office:string-value="0.1460" office:value-type="string">
            <text:p>0.1460</text:p>
          </table:table-cell>
          <table:table-cell office:string-value="0.0246" office:value-type="string">
            <text:p>0.0246</text:p>
          </table:table-cell>
          <table:table-cell office:string-value="0.0190" office:value-type="string">
            <text:p>0.0190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3261" office:value-type="string">
            <text:p>1336.3261</text:p>
          </table:table-cell>
          <table:table-cell office:string-value="-34.3120" office:value-type="string">
            <text:p>-34.312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18.4532" office:value-type="string">
            <text:p>1018.4532</text:p>
          </table:table-cell>
          <table:table-cell office:string-value="1.1266" office:value-type="string">
            <text:p>1.1266</text:p>
          </table:table-cell>
          <table:table-cell office:string-value="0.5827" office:value-type="string">
            <text:p>0.5827</text:p>
          </table:table-cell>
          <table:table-cell office:string-value="0.5818" office:value-type="string">
            <text:p>0.5818</text:p>
          </table:table-cell>
          <table:table-cell office:string-value="95.7885" office:value-type="string">
            <text:p>95.7885</text:p>
          </table:table-cell>
          <table:table-cell office:string-value="2.2959" office:value-type="string">
            <text:p>2.2959</text:p>
          </table:table-cell>
          <table:table-cell office:string-value="0.1452" office:value-type="string">
            <text:p>0.1452</text:p>
          </table:table-cell>
          <table:table-cell office:string-value="0.0242" office:value-type="string">
            <text:p>0.0242</text:p>
          </table:table-cell>
          <table:table-cell office:string-value="0.0175" office:value-type="string">
            <text:p>0.0175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3193" office:value-type="string">
            <text:p>1335.3193</text:p>
          </table:table-cell>
          <table:table-cell office:string-value="-35.9618" office:value-type="string">
            <text:p>-35.961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9.5486" office:value-type="string">
            <text:p>1019.5486</text:p>
          </table:table-cell>
          <table:table-cell office:string-value="1.0885" office:value-type="string">
            <text:p>1.0885</text:p>
          </table:table-cell>
          <table:table-cell office:string-value="0.5926" office:value-type="string">
            <text:p>0.5926</text:p>
          </table:table-cell>
          <table:table-cell office:string-value="0.5819" office:value-type="string">
            <text:p>0.5819</text:p>
          </table:table-cell>
          <table:table-cell office:string-value="95.7153" office:value-type="string">
            <text:p>95.7153</text:p>
          </table:table-cell>
          <table:table-cell office:string-value="2.3953" office:value-type="string">
            <text:p>2.3953</text:p>
          </table:table-cell>
          <table:table-cell office:string-value="0.1470" office:value-type="string">
            <text:p>0.1470</text:p>
          </table:table-cell>
          <table:table-cell office:string-value="0.0243" office:value-type="string">
            <text:p>0.0243</text:p>
          </table:table-cell>
          <table:table-cell office:string-value="0.0180" office:value-type="string">
            <text:p>0.0180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5232" office:value-type="string">
            <text:p>1336.5232</text:p>
          </table:table-cell>
          <table:table-cell office:string-value="-38.6678" office:value-type="string">
            <text:p>-38.6678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19.7861" office:value-type="string">
            <text:p>1019.7861</text:p>
          </table:table-cell>
          <table:table-cell office:string-value="1.1006" office:value-type="string">
            <text:p>1.1006</text:p>
          </table:table-cell>
          <table:table-cell office:string-value="0.5144" office:value-type="string">
            <text:p>0.5144</text:p>
          </table:table-cell>
          <table:table-cell office:string-value="0.5814" office:value-type="string">
            <text:p>0.5814</text:p>
          </table:table-cell>
          <table:table-cell office:string-value="95.8538" office:value-type="string">
            <text:p>95.8538</text:p>
          </table:table-cell>
          <table:table-cell office:string-value="2.3105" office:value-type="string">
            <text:p>2.3105</text:p>
          </table:table-cell>
          <table:table-cell office:string-value="0.1564" office:value-type="string">
            <text:p>0.1564</text:p>
          </table:table-cell>
          <table:table-cell office:string-value="0.0254" office:value-type="string">
            <text:p>0.0254</text:p>
          </table:table-cell>
          <table:table-cell office:string-value="0.0197" office:value-type="string">
            <text:p>0.0197</text:p>
          </table:table-cell>
          <table:table-cell office:string-value="0.0074" office:value-type="string">
            <text:p>0.0074</text:p>
          </table:table-cell>
          <table:table-cell office:string-value="0.0032" office:value-type="string">
            <text:p>0.0032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3881" office:value-type="string">
            <text:p>1337.3881</text:p>
          </table:table-cell>
          <table:table-cell office:string-value="-38.3357" office:value-type="string">
            <text:p>-38.3357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20.4124" office:value-type="string">
            <text:p>1020.4124</text:p>
          </table:table-cell>
          <table:table-cell office:string-value="0.8562" office:value-type="string">
            <text:p>0.8562</text:p>
          </table:table-cell>
          <table:table-cell office:string-value="1.0360" office:value-type="string">
            <text:p>1.0360</text:p>
          </table:table-cell>
          <table:table-cell office:string-value="0.5834" office:value-type="string">
            <text:p>0.5834</text:p>
          </table:table-cell>
          <table:table-cell office:string-value="95.1245" office:value-type="string">
            <text:p>95.1245</text:p>
          </table:table-cell>
          <table:table-cell office:string-value="2.7639" office:value-type="string">
            <text:p>2.7639</text:p>
          </table:table-cell>
          <table:table-cell office:string-value="0.1673" office:value-type="string">
            <text:p>0.1673</text:p>
          </table:table-cell>
          <table:table-cell office:string-value="0.0156" office:value-type="string">
            <text:p>0.0156</text:p>
          </table:table-cell>
          <table:table-cell office:string-value="0.0159" office:value-type="string">
            <text:p>0.0159</text:p>
          </table:table-cell>
          <table:table-cell office:string-value="0.0045" office:value-type="string">
            <text:p>0.0045</text:p>
          </table:table-cell>
          <table:table-cell office:string-value="0.0018" office:value-type="string">
            <text:p>0.0018</text:p>
          </table:table-cell>
          <table:table-cell office:string-value="0.0144" office:value-type="string">
            <text:p>0.0144</text:p>
          </table:table-cell>
          <table:table-cell office:string-value="0.0051" office:value-type="string">
            <text:p>0.0051</text:p>
          </table:table-cell>
          <table:table-cell office:string-value="0.0025" office:value-type="string">
            <text:p>0.0025</text:p>
          </table:table-cell>
          <table:table-cell office:string-value="0.0000" office:value-type="string">
            <text:p>0.0000</text:p>
          </table:table-cell>
          <table:table-cell office:string-value="1335.9361" office:value-type="string">
            <text:p>1335.9361</text:p>
          </table:table-cell>
          <table:table-cell office:string-value="-27.5891" office:value-type="string">
            <text:p>-27.589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20.4750" office:value-type="string">
            <text:p>1020.4750</text:p>
          </table:table-cell>
          <table:table-cell office:string-value="1.1226" office:value-type="string">
            <text:p>1.1226</text:p>
          </table:table-cell>
          <table:table-cell office:string-value="0.6172" office:value-type="string">
            <text:p>0.6172</text:p>
          </table:table-cell>
          <table:table-cell office:string-value="0.5835" office:value-type="string">
            <text:p>0.5835</text:p>
          </table:table-cell>
          <table:table-cell office:string-value="95.4575" office:value-type="string">
            <text:p>95.4575</text:p>
          </table:table-cell>
          <table:table-cell office:string-value="2.5722" office:value-type="string">
            <text:p>2.5722</text:p>
          </table:table-cell>
          <table:table-cell office:string-value="0.1622" office:value-type="string">
            <text:p>0.1622</text:p>
          </table:table-cell>
          <table:table-cell office:string-value="0.0310" office:value-type="string">
            <text:p>0.0310</text:p>
          </table:table-cell>
          <table:table-cell office:string-value="0.0186" office:value-type="string">
            <text:p>0.0186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606" office:value-type="string">
            <text:p>1336.2606</text:p>
          </table:table-cell>
          <table:table-cell office:string-value="-38.0710" office:value-type="string">
            <text:p>-38.071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0.4690" office:value-type="string">
            <text:p>1020.4690</text:p>
          </table:table-cell>
          <table:table-cell office:string-value="1.1233" office:value-type="string">
            <text:p>1.1233</text:p>
          </table:table-cell>
          <table:table-cell office:string-value="0.6169" office:value-type="string">
            <text:p>0.6169</text:p>
          </table:table-cell>
          <table:table-cell office:string-value="0.5835" office:value-type="string">
            <text:p>0.5835</text:p>
          </table:table-cell>
          <table:table-cell office:string-value="95.4585" office:value-type="string">
            <text:p>95.4585</text:p>
          </table:table-cell>
          <table:table-cell office:string-value="2.5709" office:value-type="string">
            <text:p>2.5709</text:p>
          </table:table-cell>
          <table:table-cell office:string-value="0.1622" office:value-type="string">
            <text:p>0.1622</text:p>
          </table:table-cell>
          <table:table-cell office:string-value="0.0310" office:value-type="string">
            <text:p>0.0310</text:p>
          </table:table-cell>
          <table:table-cell office:string-value="0.0186" office:value-type="string">
            <text:p>0.0186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442" office:value-type="string">
            <text:p>1336.2442</text:p>
          </table:table-cell>
          <table:table-cell office:string-value="-38.0705" office:value-type="string">
            <text:p>-38.070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3.4643" office:value-type="string">
            <text:p>1023.4643</text:p>
          </table:table-cell>
          <table:table-cell office:string-value="1.1323" office:value-type="string">
            <text:p>1.1323</text:p>
          </table:table-cell>
          <table:table-cell office:string-value="0.3100" office:value-type="string">
            <text:p>0.3100</text:p>
          </table:table-cell>
          <table:table-cell office:string-value="0.5821" office:value-type="string">
            <text:p>0.5821</text:p>
          </table:table-cell>
          <table:table-cell office:string-value="95.7754" office:value-type="string">
            <text:p>95.7754</text:p>
          </table:table-cell>
          <table:table-cell office:string-value="2.5617" office:value-type="string">
            <text:p>2.5617</text:p>
          </table:table-cell>
          <table:table-cell office:string-value="0.1547" office:value-type="string">
            <text:p>0.1547</text:p>
          </table:table-cell>
          <table:table-cell office:string-value="0.0286" office:value-type="string">
            <text:p>0.0286</text:p>
          </table:table-cell>
          <table:table-cell office:string-value="0.0192" office:value-type="string">
            <text:p>0.0192</text:p>
          </table:table-cell>
          <table:table-cell office:string-value="0.0071" office:value-type="string">
            <text:p>0.0071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4219" office:value-type="string">
            <text:p>1341.4219</text:p>
          </table:table-cell>
          <table:table-cell office:string-value="-39.8599" office:value-type="string">
            <text:p>-39.859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1.6228" office:value-type="string">
            <text:p>1021.6228</text:p>
          </table:table-cell>
          <table:table-cell office:string-value="1.1341" office:value-type="string">
            <text:p>1.1341</text:p>
          </table:table-cell>
          <table:table-cell office:string-value="0.2962" office:value-type="string">
            <text:p>0.2962</text:p>
          </table:table-cell>
          <table:table-cell office:string-value="0.5808" office:value-type="string">
            <text:p>0.5808</text:p>
          </table:table-cell>
          <table:table-cell office:string-value="96.0236" office:value-type="string">
            <text:p>96.0236</text:p>
          </table:table-cell>
          <table:table-cell office:string-value="2.3411" office:value-type="string">
            <text:p>2.3411</text:p>
          </table:table-cell>
          <table:table-cell office:string-value="0.1445" office:value-type="string">
            <text:p>0.1445</text:p>
          </table:table-cell>
          <table:table-cell office:string-value="0.0241" office:value-type="string">
            <text:p>0.0241</text:p>
          </table:table-cell>
          <table:table-cell office:string-value="0.0180" office:value-type="string">
            <text:p>0.0180</text:p>
          </table:table-cell>
          <table:table-cell office:string-value="0.0067" office:value-type="string">
            <text:p>0.0067</text:p>
          </table:table-cell>
          <table:table-cell office:string-value="0.0035" office:value-type="string">
            <text:p>0.0035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4938" office:value-type="string">
            <text:p>1340.4938</text:p>
          </table:table-cell>
          <table:table-cell office:string-value="-39.1690" office:value-type="string">
            <text:p>-39.169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20.8681" office:value-type="string">
            <text:p>1020.8681</text:p>
          </table:table-cell>
          <table:table-cell office:string-value="1.0660" office:value-type="string">
            <text:p>1.0660</text:p>
          </table:table-cell>
          <table:table-cell office:string-value="0.6326" office:value-type="string">
            <text:p>0.6326</text:p>
          </table:table-cell>
          <table:table-cell office:string-value="0.5828" office:value-type="string">
            <text:p>0.5828</text:p>
          </table:table-cell>
          <table:table-cell office:string-value="95.5094" office:value-type="string">
            <text:p>95.5094</text:p>
          </table:table-cell>
          <table:table-cell office:string-value="2.5735" office:value-type="string">
            <text:p>2.5735</text:p>
          </table:table-cell>
          <table:table-cell office:string-value="0.1566" office:value-type="string">
            <text:p>0.1566</text:p>
          </table:table-cell>
          <table:table-cell office:string-value="0.0242" office:value-type="string">
            <text:p>0.0242</text:p>
          </table:table-cell>
          <table:table-cell office:string-value="0.0186" office:value-type="string">
            <text:p>0.0186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2418" office:value-type="string">
            <text:p>1337.2418</text:p>
          </table:table-cell>
          <table:table-cell office:string-value="-37.5712" office:value-type="string">
            <text:p>-37.571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15.3257" office:value-type="string">
            <text:p>1015.3257</text:p>
          </table:table-cell>
          <table:table-cell office:string-value="0.1500" office:value-type="string">
            <text:p>0.1500</text:p>
          </table:table-cell>
          <table:table-cell office:string-value="1.5220" office:value-type="string">
            <text:p>1.5220</text:p>
          </table:table-cell>
          <table:table-cell office:string-value="0.5739" office:value-type="string">
            <text:p>0.5739</text:p>
          </table:table-cell>
          <table:table-cell office:string-value="96.0788" office:value-type="string">
            <text:p>96.0788</text:p>
          </table:table-cell>
          <table:table-cell office:string-value="2.1659" office:value-type="string">
            <text:p>2.1659</text:p>
          </table:table-cell>
          <table:table-cell office:string-value="0.0724" office:value-type="string">
            <text:p>0.072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  <table:table-cell office:string-value="0.0010" office:value-type="string">
            <text:p>0.0010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0.2184" office:value-type="string">
            <text:p>1340.2184</text:p>
          </table:table-cell>
          <table:table-cell office:string-value="-107.1482" office:value-type="string">
            <text:p>-107.148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5.1241" office:value-type="string">
            <text:p>1025.1241</text:p>
          </table:table-cell>
          <table:table-cell office:string-value="0.8941" office:value-type="string">
            <text:p>0.8941</text:p>
          </table:table-cell>
          <table:table-cell office:string-value="0.6330" office:value-type="string">
            <text:p>0.6330</text:p>
          </table:table-cell>
          <table:table-cell office:string-value="0.5828" office:value-type="string">
            <text:p>0.5828</text:p>
          </table:table-cell>
          <table:table-cell office:string-value="95.3855" office:value-type="string">
            <text:p>95.3855</text:p>
          </table:table-cell>
          <table:table-cell office:string-value="2.8451" office:value-type="string">
            <text:p>2.8451</text:p>
          </table:table-cell>
          <table:table-cell office:string-value="0.1771" office:value-type="string">
            <text:p>0.1771</text:p>
          </table:table-cell>
          <table:table-cell office:string-value="0.0247" office:value-type="string">
            <text:p>0.0247</text:p>
          </table:table-cell>
          <table:table-cell office:string-value="0.0200" office:value-type="string">
            <text:p>0.0200</text:p>
          </table:table-cell>
          <table:table-cell office:string-value="0.0070" office:value-type="string">
            <text:p>0.0070</text:p>
          </table:table-cell>
          <table:table-cell office:string-value="0.0043" office:value-type="string">
            <text:p>0.0043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8624" office:value-type="string">
            <text:p>1342.8624</text:p>
          </table:table-cell>
          <table:table-cell office:string-value="-36.9435" office:value-type="string">
            <text:p>-36.943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1.0203" office:value-type="string">
            <text:p>1021.0203</text:p>
          </table:table-cell>
          <table:table-cell office:string-value="1.0730" office:value-type="string">
            <text:p>1.0730</text:p>
          </table:table-cell>
          <table:table-cell office:string-value="0.5867" office:value-type="string">
            <text:p>0.5867</text:p>
          </table:table-cell>
          <table:table-cell office:string-value="0.5826" office:value-type="string">
            <text:p>0.5826</text:p>
          </table:table-cell>
          <table:table-cell office:string-value="95.5952" office:value-type="string">
            <text:p>95.5952</text:p>
          </table:table-cell>
          <table:table-cell office:string-value="2.5219" office:value-type="string">
            <text:p>2.5219</text:p>
          </table:table-cell>
          <table:table-cell office:string-value="0.1560" office:value-type="string">
            <text:p>0.1560</text:p>
          </table:table-cell>
          <table:table-cell office:string-value="0.0254" office:value-type="string">
            <text:p>0.0254</text:p>
          </table:table-cell>
          <table:table-cell office:string-value="0.0192" office:value-type="string">
            <text:p>0.0192</text:p>
          </table:table-cell>
          <table:table-cell office:string-value="0.0088" office:value-type="string">
            <text:p>0.0088</text:p>
          </table:table-cell>
          <table:table-cell office:string-value="0.0043" office:value-type="string">
            <text:p>0.0043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7515" office:value-type="string">
            <text:p>1337.7515</text:p>
          </table:table-cell>
          <table:table-cell office:string-value="-36.0113" office:value-type="string">
            <text:p>-36.011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0.9944" office:value-type="string">
            <text:p>1020.9944</text:p>
          </table:table-cell>
          <table:table-cell office:string-value="1.0738" office:value-type="string">
            <text:p>1.0738</text:p>
          </table:table-cell>
          <table:table-cell office:string-value="0.5925" office:value-type="string">
            <text:p>0.5925</text:p>
          </table:table-cell>
          <table:table-cell office:string-value="0.5826" office:value-type="string">
            <text:p>0.5826</text:p>
          </table:table-cell>
          <table:table-cell office:string-value="95.5867" office:value-type="string">
            <text:p>95.5867</text:p>
          </table:table-cell>
          <table:table-cell office:string-value="2.5226" office:value-type="string">
            <text:p>2.5226</text:p>
          </table:table-cell>
          <table:table-cell office:string-value="0.1563" office:value-type="string">
            <text:p>0.1563</text:p>
          </table:table-cell>
          <table:table-cell office:string-value="0.0255" office:value-type="string">
            <text:p>0.0255</text:p>
          </table:table-cell>
          <table:table-cell office:string-value="0.0193" office:value-type="string">
            <text:p>0.0193</text:p>
          </table:table-cell>
          <table:table-cell office:string-value="0.0088" office:value-type="string">
            <text:p>0.0088</text:p>
          </table:table-cell>
          <table:table-cell office:string-value="0.0044" office:value-type="string">
            <text:p>0.0044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6511" office:value-type="string">
            <text:p>1337.6511</text:p>
          </table:table-cell>
          <table:table-cell office:string-value="-34.7969" office:value-type="string">
            <text:p>-34.796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8.6685" office:value-type="string">
            <text:p>1028.6685</text:p>
          </table:table-cell>
          <table:table-cell office:string-value="1.1465" office:value-type="string">
            <text:p>1.1465</text:p>
          </table:table-cell>
          <table:table-cell office:string-value="0.2698" office:value-type="string">
            <text:p>0.2698</text:p>
          </table:table-cell>
          <table:table-cell office:string-value="0.5853" office:value-type="string">
            <text:p>0.5853</text:p>
          </table:table-cell>
          <table:table-cell office:string-value="95.2737" office:value-type="string">
            <text:p>95.2737</text:p>
          </table:table-cell>
          <table:table-cell office:string-value="3.0052" office:value-type="string">
            <text:p>3.0052</text:p>
          </table:table-cell>
          <table:table-cell office:string-value="0.2135" office:value-type="string">
            <text:p>0.2135</text:p>
          </table:table-cell>
          <table:table-cell office:string-value="0.0388" office:value-type="string">
            <text:p>0.0388</text:p>
          </table:table-cell>
          <table:table-cell office:string-value="0.0259" office:value-type="string">
            <text:p>0.0259</text:p>
          </table:table-cell>
          <table:table-cell office:string-value="0.0110" office:value-type="string">
            <text:p>0.0110</text:p>
          </table:table-cell>
          <table:table-cell office:string-value="0.0051" office:value-type="string">
            <text:p>0.0051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44.6603" office:value-type="string">
            <text:p>1344.6603</text:p>
          </table:table-cell>
          <table:table-cell office:string-value="-33.4310" office:value-type="string">
            <text:p>-33.431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8.4153" office:value-type="string">
            <text:p>1038.4153</text:p>
          </table:table-cell>
          <table:table-cell office:string-value="0.8473" office:value-type="string">
            <text:p>0.8473</text:p>
          </table:table-cell>
          <table:table-cell office:string-value="0.2968" office:value-type="string">
            <text:p>0.2968</text:p>
          </table:table-cell>
          <table:table-cell office:string-value="0.5869" office:value-type="string">
            <text:p>0.5869</text:p>
          </table:table-cell>
          <table:table-cell office:string-value="94.5954" office:value-type="string">
            <text:p>94.5954</text:p>
          </table:table-cell>
          <table:table-cell office:string-value="3.9606" office:value-type="string">
            <text:p>3.9606</text:p>
          </table:table-cell>
          <table:table-cell office:string-value="0.2277" office:value-type="string">
            <text:p>0.2277</text:p>
          </table:table-cell>
          <table:table-cell office:string-value="0.0320" office:value-type="string">
            <text:p>0.0320</text:p>
          </table:table-cell>
          <table:table-cell office:string-value="0.0234" office:value-type="string">
            <text:p>0.0234</text:p>
          </table:table-cell>
          <table:table-cell office:string-value="0.0073" office:value-type="string">
            <text:p>0.0073</text:p>
          </table:table-cell>
          <table:table-cell office:string-value="0.0030" office:value-type="string">
            <text:p>0.0030</text:p>
          </table:table-cell>
          <table:table-cell office:string-value="0.0064" office:value-type="string">
            <text:p>0.006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5.4873" office:value-type="string">
            <text:p>1355.4873</text:p>
          </table:table-cell>
          <table:table-cell office:string-value="-43.5585" office:value-type="string">
            <text:p>-43.558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4.9595" office:value-type="string">
            <text:p>1024.9595</text:p>
          </table:table-cell>
          <table:table-cell office:string-value="0.9101" office:value-type="string">
            <text:p>0.9101</text:p>
          </table:table-cell>
          <table:table-cell office:string-value="0.6287" office:value-type="string">
            <text:p>0.6287</text:p>
          </table:table-cell>
          <table:table-cell office:string-value="0.5825" office:value-type="string">
            <text:p>0.5825</text:p>
          </table:table-cell>
          <table:table-cell office:string-value="95.3762" office:value-type="string">
            <text:p>95.3762</text:p>
          </table:table-cell>
          <table:table-cell office:string-value="2.8443" office:value-type="string">
            <text:p>2.8443</text:p>
          </table:table-cell>
          <table:table-cell office:string-value="0.1688" office:value-type="string">
            <text:p>0.1688</text:p>
          </table:table-cell>
          <table:table-cell office:string-value="0.0246" office:value-type="string">
            <text:p>0.0246</text:p>
          </table:table-cell>
          <table:table-cell office:string-value="0.0220" office:value-type="string">
            <text:p>0.0220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2.1871" office:value-type="string">
            <text:p>1342.1871</text:p>
          </table:table-cell>
          <table:table-cell office:string-value="-97.0365" office:value-type="string">
            <text:p>-97.036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20.2134" office:value-type="string">
            <text:p>1020.2134</text:p>
          </table:table-cell>
          <table:table-cell office:string-value="1.0936" office:value-type="string">
            <text:p>1.0936</text:p>
          </table:table-cell>
          <table:table-cell office:string-value="0.6004" office:value-type="string">
            <text:p>0.6004</text:p>
          </table:table-cell>
          <table:table-cell office:string-value="0.5825" office:value-type="string">
            <text:p>0.5825</text:p>
          </table:table-cell>
          <table:table-cell office:string-value="95.6152" office:value-type="string">
            <text:p>95.6152</text:p>
          </table:table-cell>
          <table:table-cell office:string-value="2.4791" office:value-type="string">
            <text:p>2.4791</text:p>
          </table:table-cell>
          <table:table-cell office:string-value="0.1468" office:value-type="string">
            <text:p>0.1468</text:p>
          </table:table-cell>
          <table:table-cell office:string-value="0.0240" office:value-type="string">
            <text:p>0.0240</text:p>
          </table:table-cell>
          <table:table-cell office:string-value="0.0183" office:value-type="string">
            <text:p>0.0183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122" office:value-type="string">
            <text:p>0.0122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6.7185" office:value-type="string">
            <text:p>1336.7185</text:p>
          </table:table-cell>
          <table:table-cell office:string-value="-30.9404" office:value-type="string">
            <text:p>-30.9404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4.8099" office:value-type="string">
            <text:p>1004.8099</text:p>
          </table:table-cell>
          <table:table-cell office:string-value="0.4676" office:value-type="string">
            <text:p>0.4676</text:p>
          </table:table-cell>
          <table:table-cell office:string-value="1.5367" office:value-type="string">
            <text:p>1.5367</text:p>
          </table:table-cell>
          <table:table-cell office:string-value="0.5725" office:value-type="string">
            <text:p>0.5725</text:p>
          </table:table-cell>
          <table:table-cell office:string-value="96.6130" office:value-type="string">
            <text:p>96.6130</text:p>
          </table:table-cell>
          <table:table-cell office:string-value="1.3574" office:value-type="string">
            <text:p>1.3574</text:p>
          </table:table-cell>
          <table:table-cell office:string-value="0.0235" office:value-type="string">
            <text:p>0.0235</text:p>
          </table:table-cell>
          <table:table-cell office:string-value="0.0000" office:value-type="string">
            <text:p>0.0000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8" office:value-type="string">
            <text:p>0.0008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27.9744" office:value-type="string">
            <text:p>1327.9744</text:p>
          </table:table-cell>
          <table:table-cell office:string-value="-84.5094" office:value-type="string">
            <text:p>-84.5094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20.5265" office:value-type="string">
            <text:p>1020.5265</text:p>
          </table:table-cell>
          <table:table-cell office:string-value="1.1004" office:value-type="string">
            <text:p>1.1004</text:p>
          </table:table-cell>
          <table:table-cell office:string-value="0.6054" office:value-type="string">
            <text:p>0.6054</text:p>
          </table:table-cell>
          <table:table-cell office:string-value="0.5829" office:value-type="string">
            <text:p>0.5829</text:p>
          </table:table-cell>
          <table:table-cell office:string-value="95.5586" office:value-type="string">
            <text:p>95.5586</text:p>
          </table:table-cell>
          <table:table-cell office:string-value="2.5152" office:value-type="string">
            <text:p>2.5152</text:p>
          </table:table-cell>
          <table:table-cell office:string-value="0.1525" office:value-type="string">
            <text:p>0.1525</text:p>
          </table:table-cell>
          <table:table-cell office:string-value="0.0267" office:value-type="string">
            <text:p>0.0267</text:p>
          </table:table-cell>
          <table:table-cell office:string-value="0.0186" office:value-type="string">
            <text:p>0.0186</text:p>
          </table:table-cell>
          <table:table-cell office:string-value="0.0071" office:value-type="string">
            <text:p>0.0071</text:p>
          </table:table-cell>
          <table:table-cell office:string-value="0.0035" office:value-type="string">
            <text:p>0.0035</text:p>
          </table:table-cell>
          <table:table-cell office:string-value="0.0121" office:value-type="string">
            <text:p>0.0121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6.7129" office:value-type="string">
            <text:p>1336.7129</text:p>
          </table:table-cell>
          <table:table-cell office:string-value="-31.0695" office:value-type="string">
            <text:p>-31.069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0485" office:value-type="string">
            <text:p>1019.0485</text:p>
          </table:table-cell>
          <table:table-cell office:string-value="1.1052" office:value-type="string">
            <text:p>1.1052</text:p>
          </table:table-cell>
          <table:table-cell office:string-value="0.5899" office:value-type="string">
            <text:p>0.5899</text:p>
          </table:table-cell>
          <table:table-cell office:string-value="0.5818" office:value-type="string">
            <text:p>0.5818</text:p>
          </table:table-cell>
          <table:table-cell office:string-value="95.7542" office:value-type="string">
            <text:p>95.7542</text:p>
          </table:table-cell>
          <table:table-cell office:string-value="2.3448" office:value-type="string">
            <text:p>2.3448</text:p>
          </table:table-cell>
          <table:table-cell office:string-value="0.1412" office:value-type="string">
            <text:p>0.1412</text:p>
          </table:table-cell>
          <table:table-cell office:string-value="0.0251" office:value-type="string">
            <text:p>0.0251</text:p>
          </table:table-cell>
          <table:table-cell office:string-value="0.0190" office:value-type="string">
            <text:p>0.0190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100" office:value-type="string">
            <text:p>0.0100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9528" office:value-type="string">
            <text:p>1335.9528</text:p>
          </table:table-cell>
          <table:table-cell office:string-value="-35.1413" office:value-type="string">
            <text:p>-35.141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83.5540" office:value-type="string">
            <text:p>1083.5540</text:p>
          </table:table-cell>
          <table:table-cell office:string-value="0.1528" office:value-type="string">
            <text:p>0.1528</text:p>
          </table:table-cell>
          <table:table-cell office:string-value="0.3820" office:value-type="string">
            <text:p>0.3820</text:p>
          </table:table-cell>
          <table:table-cell office:string-value="0.6053" office:value-type="string">
            <text:p>0.6053</text:p>
          </table:table-cell>
          <table:table-cell office:string-value="90.2675" office:value-type="string">
            <text:p>90.2675</text:p>
          </table:table-cell>
          <table:table-cell office:string-value="8.7049" office:value-type="string">
            <text:p>8.7049</text:p>
          </table:table-cell>
          <table:table-cell office:string-value="0.4580" office:value-type="string">
            <text:p>0.4580</text:p>
          </table:table-cell>
          <table:table-cell office:string-value="0.0111" office:value-type="string">
            <text:p>0.0111</text:p>
          </table:table-cell>
          <table:table-cell office:string-value="0.0170" office:value-type="string">
            <text:p>0.0170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92.7524" office:value-type="string">
            <text:p>1392.7524</text:p>
          </table:table-cell>
          <table:table-cell office:string-value="-68.3982" office:value-type="string">
            <text:p>-68.398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2.5309" office:value-type="string">
            <text:p>1012.5309</text:p>
          </table:table-cell>
          <table:table-cell office:string-value="1.2907" office:value-type="string">
            <text:p>1.2907</text:p>
          </table:table-cell>
          <table:table-cell office:string-value="0.6244" office:value-type="string">
            <text:p>0.6244</text:p>
          </table:table-cell>
          <table:table-cell office:string-value="0.5811" office:value-type="string">
            <text:p>0.5811</text:p>
          </table:table-cell>
          <table:table-cell office:string-value="96.1421" office:value-type="string">
            <text:p>96.1421</text:p>
          </table:table-cell>
          <table:table-cell office:string-value="1.7086" office:value-type="string">
            <text:p>1.7086</text:p>
          </table:table-cell>
          <table:table-cell office:string-value="0.1505" office:value-type="string">
            <text:p>0.1505</text:p>
          </table:table-cell>
          <table:table-cell office:string-value="0.0387" office:value-type="string">
            <text:p>0.0387</text:p>
          </table:table-cell>
          <table:table-cell office:string-value="0.0092" office:value-type="string">
            <text:p>0.0092</text:p>
          </table:table-cell>
          <table:table-cell office:string-value="0.0217" office:value-type="string">
            <text:p>0.0217</text:p>
          </table:table-cell>
          <table:table-cell office:string-value="0.0037" office:value-type="string">
            <text:p>0.0037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28.3574" office:value-type="string">
            <text:p>1328.3574</text:p>
          </table:table-cell>
          <table:table-cell office:string-value="-33.6290" office:value-type="string">
            <text:p>-33.6290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21.6891" office:value-type="string">
            <text:p>1021.6891</text:p>
          </table:table-cell>
          <table:table-cell office:string-value="1.0724" office:value-type="string">
            <text:p>1.0724</text:p>
          </table:table-cell>
          <table:table-cell office:string-value="0.6331" office:value-type="string">
            <text:p>0.6331</text:p>
          </table:table-cell>
          <table:table-cell office:string-value="0.5835" office:value-type="string">
            <text:p>0.5835</text:p>
          </table:table-cell>
          <table:table-cell office:string-value="95.3659" office:value-type="string">
            <text:p>95.3659</text:p>
          </table:table-cell>
          <table:table-cell office:string-value="2.7196" office:value-type="string">
            <text:p>2.7196</text:p>
          </table:table-cell>
          <table:table-cell office:string-value="0.1513" office:value-type="string">
            <text:p>0.1513</text:p>
          </table:table-cell>
          <table:table-cell office:string-value="0.0237" office:value-type="string">
            <text:p>0.0237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5916" office:value-type="string">
            <text:p>1337.5916</text:p>
          </table:table-cell>
          <table:table-cell office:string-value="-59.0459" office:value-type="string">
            <text:p>-59.045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22.3011" office:value-type="string">
            <text:p>1022.3011</text:p>
          </table:table-cell>
          <table:table-cell office:string-value="1.0535" office:value-type="string">
            <text:p>1.0535</text:p>
          </table:table-cell>
          <table:table-cell office:string-value="0.6100" office:value-type="string">
            <text:p>0.6100</text:p>
          </table:table-cell>
          <table:table-cell office:string-value="0.5833" office:value-type="string">
            <text:p>0.5833</text:p>
          </table:table-cell>
          <table:table-cell office:string-value="95.3935" office:value-type="string">
            <text:p>95.3935</text:p>
          </table:table-cell>
          <table:table-cell office:string-value="2.7239" office:value-type="string">
            <text:p>2.7239</text:p>
          </table:table-cell>
          <table:table-cell office:string-value="0.1602" office:value-type="string">
            <text:p>0.1602</text:p>
          </table:table-cell>
          <table:table-cell office:string-value="0.0244" office:value-type="string">
            <text:p>0.0244</text:p>
          </table:table-cell>
          <table:table-cell office:string-value="0.0184" office:value-type="string">
            <text:p>0.0184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5752" office:value-type="string">
            <text:p>1338.5752</text:p>
          </table:table-cell>
          <table:table-cell office:string-value="-60.1326" office:value-type="string">
            <text:p>-60.132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10.0632" office:value-type="string">
            <text:p>1010.0632</text:p>
          </table:table-cell>
          <table:table-cell office:string-value="1.5216" office:value-type="string">
            <text:p>1.5216</text:p>
          </table:table-cell>
          <table:table-cell office:string-value="0.3320" office:value-type="string">
            <text:p>0.3320</text:p>
          </table:table-cell>
          <table:table-cell office:string-value="0.5801" office:value-type="string">
            <text:p>0.5801</text:p>
          </table:table-cell>
          <table:table-cell office:string-value="96.6176" office:value-type="string">
            <text:p>96.6176</text:p>
          </table:table-cell>
          <table:table-cell office:string-value="1.2963" office:value-type="string">
            <text:p>1.2963</text:p>
          </table:table-cell>
          <table:table-cell office:string-value="0.1459" office:value-type="string">
            <text:p>0.1459</text:p>
          </table:table-cell>
          <table:table-cell office:string-value="0.0350" office:value-type="string">
            <text:p>0.0350</text:p>
          </table:table-cell>
          <table:table-cell office:string-value="0.0167" office:value-type="string">
            <text:p>0.0167</text:p>
          </table:table-cell>
          <table:table-cell office:string-value="0.0221" office:value-type="string">
            <text:p>0.0221</text:p>
          </table:table-cell>
          <table:table-cell office:string-value="0.0011" office:value-type="string">
            <text:p>0.0011</text:p>
          </table:table-cell>
          <table:table-cell office:string-value="0.0117" office:value-type="string">
            <text:p>0.0117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26.1613" office:value-type="string">
            <text:p>1326.1613</text:p>
          </table:table-cell>
          <table:table-cell office:string-value="-31.3999" office:value-type="string">
            <text:p>-31.399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19.7723" office:value-type="string">
            <text:p>1019.7723</text:p>
          </table:table-cell>
          <table:table-cell office:string-value="1.1078" office:value-type="string">
            <text:p>1.1078</text:p>
          </table:table-cell>
          <table:table-cell office:string-value="0.5849" office:value-type="string">
            <text:p>0.5849</text:p>
          </table:table-cell>
          <table:table-cell office:string-value="0.5823" office:value-type="string">
            <text:p>0.5823</text:p>
          </table:table-cell>
          <table:table-cell office:string-value="95.6668" office:value-type="string">
            <text:p>95.6668</text:p>
          </table:table-cell>
          <table:table-cell office:string-value="2.4302" office:value-type="string">
            <text:p>2.4302</text:p>
          </table:table-cell>
          <table:table-cell office:string-value="0.1460" office:value-type="string">
            <text:p>0.1460</text:p>
          </table:table-cell>
          <table:table-cell office:string-value="0.0252" office:value-type="string">
            <text:p>0.0252</text:p>
          </table:table-cell>
          <table:table-cell office:string-value="0.0187" office:value-type="string">
            <text:p>0.0187</text:p>
          </table:table-cell>
          <table:table-cell office:string-value="0.0071" office:value-type="string">
            <text:p>0.0071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3887" office:value-type="string">
            <text:p>1336.3887</text:p>
          </table:table-cell>
          <table:table-cell office:string-value="-36.5395" office:value-type="string">
            <text:p>-36.5395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0.2365" office:value-type="string">
            <text:p>1020.2365</text:p>
          </table:table-cell>
          <table:table-cell office:string-value="1.0927" office:value-type="string">
            <text:p>1.0927</text:p>
          </table:table-cell>
          <table:table-cell office:string-value="0.5238" office:value-type="string">
            <text:p>0.5238</text:p>
          </table:table-cell>
          <table:table-cell office:string-value="0.5817" office:value-type="string">
            <text:p>0.5817</text:p>
          </table:table-cell>
          <table:table-cell office:string-value="95.7857" office:value-type="string">
            <text:p>95.7857</text:p>
          </table:table-cell>
          <table:table-cell office:string-value="2.3896" office:value-type="string">
            <text:p>2.3896</text:p>
          </table:table-cell>
          <table:table-cell office:string-value="0.1422" office:value-type="string">
            <text:p>0.1422</text:p>
          </table:table-cell>
          <table:table-cell office:string-value="0.0253" office:value-type="string">
            <text:p>0.0253</text:p>
          </table:table-cell>
          <table:table-cell office:string-value="0.0194" office:value-type="string">
            <text:p>0.0194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6818" office:value-type="string">
            <text:p>1337.6818</text:p>
          </table:table-cell>
          <table:table-cell office:string-value="-34.4263" office:value-type="string">
            <text:p>-34.426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23.7868" office:value-type="string">
            <text:p>1023.7868</text:p>
          </table:table-cell>
          <table:table-cell office:string-value="0.9162" office:value-type="string">
            <text:p>0.9162</text:p>
          </table:table-cell>
          <table:table-cell office:string-value="0.5018" office:value-type="string">
            <text:p>0.5018</text:p>
          </table:table-cell>
          <table:table-cell office:string-value="0.5809" office:value-type="string">
            <text:p>0.5809</text:p>
          </table:table-cell>
          <table:table-cell office:string-value="95.8134" office:value-type="string">
            <text:p>95.8134</text:p>
          </table:table-cell>
          <table:table-cell office:string-value="2.5362" office:value-type="string">
            <text:p>2.5362</text:p>
          </table:table-cell>
          <table:table-cell office:string-value="0.1639" office:value-type="string">
            <text:p>0.1639</text:p>
          </table:table-cell>
          <table:table-cell office:string-value="0.0251" office:value-type="string">
            <text:p>0.0251</text:p>
          </table:table-cell>
          <table:table-cell office:string-value="0.0206" office:value-type="string">
            <text:p>0.0206</text:p>
          </table:table-cell>
          <table:table-cell office:string-value="0.0071" office:value-type="string">
            <text:p>0.0071</text:p>
          </table:table-cell>
          <table:table-cell office:string-value="0.0042" office:value-type="string">
            <text:p>0.0042</text:p>
          </table:table-cell>
          <table:table-cell office:string-value="0.0115" office:value-type="string">
            <text:p>0.0115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43.2820" office:value-type="string">
            <text:p>1343.2820</text:p>
          </table:table-cell>
          <table:table-cell office:string-value="-32.1461" office:value-type="string">
            <text:p>-32.1461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6333" office:value-type="string">
            <text:p>1020.6333</text:p>
          </table:table-cell>
          <table:table-cell office:string-value="1.1708" office:value-type="string">
            <text:p>1.1708</text:p>
          </table:table-cell>
          <table:table-cell office:string-value="0.4527" office:value-type="string">
            <text:p>0.4527</text:p>
          </table:table-cell>
          <table:table-cell office:string-value="0.5824" office:value-type="string">
            <text:p>0.5824</text:p>
          </table:table-cell>
          <table:table-cell office:string-value="95.7132" office:value-type="string">
            <text:p>95.7132</text:p>
          </table:table-cell>
          <table:table-cell office:string-value="2.4482" office:value-type="string">
            <text:p>2.4482</text:p>
          </table:table-cell>
          <table:table-cell office:string-value="0.1531" office:value-type="string">
            <text:p>0.1531</text:p>
          </table:table-cell>
          <table:table-cell office:string-value="0.0250" office:value-type="string">
            <text:p>0.0250</text:p>
          </table:table-cell>
          <table:table-cell office:string-value="0.0193" office:value-type="string">
            <text:p>0.0193</text:p>
          </table:table-cell>
          <table:table-cell office:string-value="0.0075" office:value-type="string">
            <text:p>0.0075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7.3243" office:value-type="string">
            <text:p>1337.3243</text:p>
          </table:table-cell>
          <table:table-cell office:string-value="-43.2542" office:value-type="string">
            <text:p>-43.2542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21.8242" office:value-type="string">
            <text:p>1021.8242</text:p>
          </table:table-cell>
          <table:table-cell office:string-value="1.0413" office:value-type="string">
            <text:p>1.0413</text:p>
          </table:table-cell>
          <table:table-cell office:string-value="0.6027" office:value-type="string">
            <text:p>0.6027</text:p>
          </table:table-cell>
          <table:table-cell office:string-value="0.5827" office:value-type="string">
            <text:p>0.5827</text:p>
          </table:table-cell>
          <table:table-cell office:string-value="95.5048" office:value-type="string">
            <text:p>95.5048</text:p>
          </table:table-cell>
          <table:table-cell office:string-value="2.6412" office:value-type="string">
            <text:p>2.6412</text:p>
          </table:table-cell>
          <table:table-cell office:string-value="0.1505" office:value-type="string">
            <text:p>0.1505</text:p>
          </table:table-cell>
          <table:table-cell office:string-value="0.0229" office:value-type="string">
            <text:p>0.0229</text:p>
          </table:table-cell>
          <table:table-cell office:string-value="0.0186" office:value-type="string">
            <text:p>0.0186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962" office:value-type="string">
            <text:p>1338.5962</text:p>
          </table:table-cell>
          <table:table-cell office:string-value="-37.5777" office:value-type="string">
            <text:p>-37.5777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5740" office:value-type="string">
            <text:p>1016.5740</text:p>
          </table:table-cell>
          <table:table-cell office:string-value="0.9892" office:value-type="string">
            <text:p>0.9892</text:p>
          </table:table-cell>
          <table:table-cell office:string-value="0.6380" office:value-type="string">
            <text:p>0.6380</text:p>
          </table:table-cell>
          <table:table-cell office:string-value="0.5789" office:value-type="string">
            <text:p>0.5789</text:p>
          </table:table-cell>
          <table:table-cell office:string-value="96.2360" office:value-type="string">
            <text:p>96.2360</text:p>
          </table:table-cell>
          <table:table-cell office:string-value="1.9315" office:value-type="string">
            <text:p>1.9315</text:p>
          </table:table-cell>
          <table:table-cell office:string-value="0.1370" office:value-type="string">
            <text:p>0.1370</text:p>
          </table:table-cell>
          <table:table-cell office:string-value="0.0253" office:value-type="string">
            <text:p>0.0253</text:p>
          </table:table-cell>
          <table:table-cell office:string-value="0.0197" office:value-type="string">
            <text:p>0.0197</text:p>
          </table:table-cell>
          <table:table-cell office:string-value="0.0080" office:value-type="string">
            <text:p>0.0080</text:p>
          </table:table-cell>
          <table:table-cell office:string-value="0.0041" office:value-type="string">
            <text:p>0.0041</text:p>
          </table:table-cell>
          <table:table-cell office:string-value="0.0114" office:value-type="string">
            <text:p>0.0114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1038" office:value-type="string">
            <text:p>1336.1038</text:p>
          </table:table-cell>
          <table:table-cell office:string-value="-32.5526" office:value-type="string">
            <text:p>-32.552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0.4691" office:value-type="string">
            <text:p>1010.4691</text:p>
          </table:table-cell>
          <table:table-cell office:string-value="1.3495" office:value-type="string">
            <text:p>1.3495</text:p>
          </table:table-cell>
          <table:table-cell office:string-value="0.5175" office:value-type="string">
            <text:p>0.5175</text:p>
          </table:table-cell>
          <table:table-cell office:string-value="0.5796" office:value-type="string">
            <text:p>0.5796</text:p>
          </table:table-cell>
          <table:table-cell office:string-value="96.4800" office:value-type="string">
            <text:p>96.4800</text:p>
          </table:table-cell>
          <table:table-cell office:string-value="1.4506" office:value-type="string">
            <text:p>1.4506</text:p>
          </table:table-cell>
          <table:table-cell office:string-value="0.1282" office:value-type="string">
            <text:p>0.1282</text:p>
          </table:table-cell>
          <table:table-cell office:string-value="0.0328" office:value-type="string">
            <text:p>0.0328</text:p>
          </table:table-cell>
          <table:table-cell office:string-value="0.0193" office:value-type="string">
            <text:p>0.0193</text:p>
          </table:table-cell>
          <table:table-cell office:string-value="0.0080" office:value-type="string">
            <text:p>0.0080</text:p>
          </table:table-cell>
          <table:table-cell office:string-value="0.0039" office:value-type="string">
            <text:p>0.0039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7.3100" office:value-type="string">
            <text:p>1327.3100</text:p>
          </table:table-cell>
          <table:table-cell office:string-value="-35.0273" office:value-type="string">
            <text:p>-35.027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19.6301" office:value-type="string">
            <text:p>1019.6301</text:p>
          </table:table-cell>
          <table:table-cell office:string-value="1.1059" office:value-type="string">
            <text:p>1.1059</text:p>
          </table:table-cell>
          <table:table-cell office:string-value="0.5677" office:value-type="string">
            <text:p>0.5677</text:p>
          </table:table-cell>
          <table:table-cell office:string-value="0.5820" office:value-type="string">
            <text:p>0.5820</text:p>
          </table:table-cell>
          <table:table-cell office:string-value="95.7454" office:value-type="string">
            <text:p>95.7454</text:p>
          </table:table-cell>
          <table:table-cell office:string-value="2.3715" office:value-type="string">
            <text:p>2.3715</text:p>
          </table:table-cell>
          <table:table-cell office:string-value="0.1413" office:value-type="string">
            <text:p>0.1413</text:p>
          </table:table-cell>
          <table:table-cell office:string-value="0.0253" office:value-type="string">
            <text:p>0.0253</text:p>
          </table:table-cell>
          <table:table-cell office:string-value="0.0175" office:value-type="string">
            <text:p>0.0175</text:p>
          </table:table-cell>
          <table:table-cell office:string-value="0.0070" office:value-type="string">
            <text:p>0.0070</text:p>
          </table:table-cell>
          <table:table-cell office:string-value="0.0037" office:value-type="string">
            <text:p>0.0037</text:p>
          </table:table-cell>
          <table:table-cell office:string-value="0.0147" office:value-type="string">
            <text:p>0.0147</text:p>
          </table:table-cell>
          <table:table-cell office:string-value="0.0052" office:value-type="string">
            <text:p>0.0052</text:p>
          </table:table-cell>
          <table:table-cell office:string-value="0.0025" office:value-type="string">
            <text:p>0.0025</text:p>
          </table:table-cell>
          <table:table-cell office:string-value="0.0000" office:value-type="string">
            <text:p>0.0000</text:p>
          </table:table-cell>
          <table:table-cell office:string-value="1336.5540" office:value-type="string">
            <text:p>1336.5540</text:p>
          </table:table-cell>
          <table:table-cell office:string-value="-26.8523" office:value-type="string">
            <text:p>-26.8523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24.4833" office:value-type="string">
            <text:p>1024.4833</text:p>
          </table:table-cell>
          <table:table-cell office:string-value="0.8519" office:value-type="string">
            <text:p>0.8519</text:p>
          </table:table-cell>
          <table:table-cell office:string-value="1.0005" office:value-type="string">
            <text:p>1.0005</text:p>
          </table:table-cell>
          <table:table-cell office:string-value="0.5856" office:value-type="string">
            <text:p>0.5856</text:p>
          </table:table-cell>
          <table:table-cell office:string-value="94.5920" office:value-type="string">
            <text:p>94.5920</text:p>
          </table:table-cell>
          <table:table-cell office:string-value="3.3566" office:value-type="string">
            <text:p>3.3566</text:p>
          </table:table-cell>
          <table:table-cell office:string-value="0.1717" office:value-type="string">
            <text:p>0.1717</text:p>
          </table:table-cell>
          <table:table-cell office:string-value="0.0115" office:value-type="string">
            <text:p>0.0115</text:p>
          </table:table-cell>
          <table:table-cell office:string-value="0.0119" office:value-type="string">
            <text:p>0.0119</text:p>
          </table:table-cell>
          <table:table-cell office:string-value="0.0019" office:value-type="string">
            <text:p>0.0019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8175" office:value-type="string">
            <text:p>1338.8175</text:p>
          </table:table-cell>
          <table:table-cell office:string-value="-96.9379" office:value-type="string">
            <text:p>-96.9379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7.0088" office:value-type="string">
            <text:p>1017.0088</text:p>
          </table:table-cell>
          <table:table-cell office:string-value="1.1648" office:value-type="string">
            <text:p>1.1648</text:p>
          </table:table-cell>
          <table:table-cell office:string-value="0.6807" office:value-type="string">
            <text:p>0.6807</text:p>
          </table:table-cell>
          <table:table-cell office:string-value="0.5825" office:value-type="string">
            <text:p>0.5825</text:p>
          </table:table-cell>
          <table:table-cell office:string-value="95.6381" office:value-type="string">
            <text:p>95.6381</text:p>
          </table:table-cell>
          <table:table-cell office:string-value="2.3293" office:value-type="string">
            <text:p>2.3293</text:p>
          </table:table-cell>
          <table:table-cell office:string-value="0.1306" office:value-type="string">
            <text:p>0.1306</text:p>
          </table:table-cell>
          <table:table-cell office:string-value="0.0218" office:value-type="string">
            <text:p>0.0218</text:p>
          </table:table-cell>
          <table:table-cell office:string-value="0.0163" office:value-type="string">
            <text:p>0.0163</text:p>
          </table:table-cell>
          <table:table-cell office:string-value="0.0066" office:value-type="string">
            <text:p>0.0066</text:p>
          </table:table-cell>
          <table:table-cell office:string-value="0.0036" office:value-type="string">
            <text:p>0.0036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2.5683" office:value-type="string">
            <text:p>1332.5683</text:p>
          </table:table-cell>
          <table:table-cell office:string-value="-39.3326" office:value-type="string">
            <text:p>-39.3326</text:p>
          </table:table-cell>
          <table:table-cell office:string-value="08/22/2026" office:value-type="string">
            <text:p>08/22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14.5896" office:value-type="string">
            <text:p>1014.5896</text:p>
          </table:table-cell>
          <table:table-cell office:string-value="1.1265" office:value-type="string">
            <text:p>1.1265</text:p>
          </table:table-cell>
          <table:table-cell office:string-value="0.2171" office:value-type="string">
            <text:p>0.2171</text:p>
          </table:table-cell>
          <table:table-cell office:string-value="0.5754" office:value-type="string">
            <text:p>0.5754</text:p>
          </table:table-cell>
          <table:table-cell office:string-value="97.0737" office:value-type="string">
            <text:p>97.0737</text:p>
          </table:table-cell>
          <table:table-cell office:string-value="1.4251" office:value-type="string">
            <text:p>1.4251</text:p>
          </table:table-cell>
          <table:table-cell office:string-value="0.1053" office:value-type="string">
            <text:p>0.1053</text:p>
          </table:table-cell>
          <table:table-cell office:string-value="0.0235" office:value-type="string">
            <text:p>0.0235</text:p>
          </table:table-cell>
          <table:table-cell office:string-value="0.0149" office:value-type="string">
            <text:p>0.0149</text:p>
          </table:table-cell>
          <table:table-cell office:string-value="0.0061" office:value-type="string">
            <text:p>0.0061</text:p>
          </table:table-cell>
          <table:table-cell office:string-value="0.0024" office:value-type="string">
            <text:p>0.0024</text:p>
          </table:table-cell>
          <table:table-cell office:string-value="0.0054" office:value-type="string">
            <text:p>0.0054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1337.5559" office:value-type="string">
            <text:p>1337.5559</text:p>
          </table:table-cell>
          <table:table-cell office:string-value="-48.0578" office:value-type="string">
            <text:p>-48.0578</text:p>
          </table:table-cell>
          <table:table-cell office:string-value="08/22/2026" office:value-type="string">
            <text:p>08/22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5:36</meta:creation-date>
    <meta:editing-cycles>1</meta:editing-cycles>
    <dc:language>en</dc:language>
    <dc:creator>ZETHOU-WWEXT02P$</dc:creator>
    <dc:date>2026-08-22T09:35:36</dc:date>
    <meta:editing-duration>PT0.222S</meta:editing-duration>
  </office:meta>
</office:document-meta>
</file>