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8865" office:value-type="string">
            <text:p>30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1804" office:value-type="string">
            <text:p>52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255880" office:value-type="string">
            <text:p>25588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8845" office:value-type="string">
            <text:p>1088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80000" office:value-type="string">
            <text:p>18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16760" office:value-type="string">
            <text:p>91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123" office:value-type="string">
            <text:p>8123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973" office:value-type="string">
            <text:p>54973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6049" office:value-type="string">
            <text:p>36049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1839" office:value-type="string">
            <text:p>101839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180880" office:value-type="string">
            <text:p>18088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80000" office:value-type="string">
            <text:p>3800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9040" office:value-type="string">
            <text:p>349040</text:p>
          </table:table-cell>
          <table:table-cell office:string-value="501220" office:value-type="string">
            <text:p>50122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4:22:40</meta:creation-date>
    <meta:editing-cycles>1</meta:editing-cycles>
    <dc:language>en</dc:language>
    <dc:creator>ZETHOU-WWEXT02P$</dc:creator>
    <dc:date>2026-08-22T14:22:40</dc:date>
    <meta:editing-duration>PT0.508S</meta:editing-duration>
  </office:meta>
</office:document-meta>
</file>