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4683" office:value-type="string">
            <text:p>24683</text:p>
          </table:table-cell>
          <table:table-cell office:string-value="200317" office:value-type="string">
            <text:p>20031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0" office:value-type="string">
            <text:p>4100</text:p>
          </table:table-cell>
          <table:table-cell office:string-value="4100" office:value-type="string">
            <text:p>4100</text:p>
          </table:table-cell>
          <table:table-cell office:string-value="1840" office:value-type="string">
            <text:p>1840</text:p>
          </table:table-cell>
          <table:table-cell office:string-value="2260" office:value-type="string">
            <text:p>22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Industrial Steam Products, Inc." office:value-type="string">
            <text:p>Industrial Steam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000" office:value-type="string">
            <text:p>6000</text:p>
          </table:table-cell>
          <table:table-cell office:string-value="44000" office:value-type="string">
            <text:p>44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WEBSTER" office:value-type="string">
            <text:p>WEBSTER</text:p>
          </table:table-cell>
          <table:table-cell office:string-value="VR6-ArkLa, LP" office:value-type="string">
            <text:p>VR6-ArkLa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977" office:value-type="string">
            <text:p>32977</text:p>
          </table:table-cell>
          <table:table-cell office:string-value="37023" office:value-type="string">
            <text:p>3702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Regency Field Services LLC" office:value-type="string">
            <text:p>Regency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28001" office:value-type="string">
            <text:p>28001</text:p>
          </table:table-cell>
          <table:table-cell office:string-value="125382" office:value-type="string">
            <text:p>12538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00" office:value-type="string">
            <text:p>6100</text:p>
          </table:table-cell>
          <table:table-cell office:string-value="6100" office:value-type="string">
            <text:p>6100</text:p>
          </table:table-cell>
          <table:table-cell office:string-value="3570" office:value-type="string">
            <text:p>3570</text:p>
          </table:table-cell>
          <table:table-cell office:string-value="2530" office:value-type="string">
            <text:p>25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00" office:value-type="string">
            <text:p>6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3570" office:value-type="string">
            <text:p>3570</text:p>
          </table:table-cell>
          <table:table-cell office:string-value="2430" office:value-type="string">
            <text:p>24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Nestle Purina Pet Care Company" office:value-type="string">
            <text:p>Nestle Purina Pet Car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7" office:value-type="string">
            <text:p>6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8" office:value-type="string">
            <text:p>228</text:p>
          </table:table-cell>
          <table:table-cell office:string-value="4772" office:value-type="string">
            <text:p>47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Waterloo, Illinois" office:value-type="string">
            <text:p>City of Waterlo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5" office:value-type="string">
            <text:p>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Ingevity Arkansas, LLC" office:value-type="string">
            <text:p>Ingevity Arkans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20000" office:value-type="string">
            <text:p>20000</text:p>
          </table:table-cell>
          <table:table-cell office:string-value="597" office:value-type="string">
            <text:p>597</text:p>
          </table:table-cell>
          <table:table-cell office:string-value="19403" office:value-type="string">
            <text:p>194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Delta North Louisiana Gas Company, LLC" office:value-type="string">
            <text:p>Delta Nor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301" office:value-type="string">
            <text:p>2301</text:p>
          </table:table-cell>
          <table:table-cell office:string-value="3599" office:value-type="string">
            <text:p>359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75" office:value-type="string">
            <text:p>275</text:p>
          </table:table-cell>
          <table:table-cell office:string-value="5625" office:value-type="string">
            <text:p>562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4006" office:value-type="string">
            <text:p>34006</text:p>
          </table:table-cell>
          <table:table-cell office:string-value="40994" office:value-type="string">
            <text:p>4099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885" office:value-type="string">
            <text:p>1885</text:p>
          </table:table-cell>
          <table:table-cell office:string-value="8115" office:value-type="string">
            <text:p>81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lin Corporation" office:value-type="string">
            <text:p>Oli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378" office:value-type="string">
            <text:p>378</text:p>
          </table:table-cell>
          <table:table-cell office:string-value="1522" office:value-type="string">
            <text:p>15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Elementis Specialties, Inc." office:value-type="string">
            <text:p>Elementis Special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11" office:value-type="string">
            <text:p>211</text:p>
          </table:table-cell>
          <table:table-cell office:string-value="2789" office:value-type="string">
            <text:p>27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919" office:value-type="string">
            <text:p>919</text:p>
          </table:table-cell>
          <table:table-cell office:string-value="6581" office:value-type="string">
            <text:p>65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15" office:value-type="string">
            <text:p>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" office:value-type="string">
            <text:p>1</text:p>
          </table:table-cell>
          <table:table-cell office:string-value="13999" office:value-type="string">
            <text:p>13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lton Steel Inc." office:value-type="string">
            <text:p>Alton Stee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40000" office:value-type="string">
            <text:p>40000</text:p>
          </table:table-cell>
          <table:table-cell office:string-value="5276" office:value-type="string">
            <text:p>5276</text:p>
          </table:table-cell>
          <table:table-cell office:string-value="34724" office:value-type="string">
            <text:p>347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Georgia-Pacific Crossett LLC" office:value-type="string">
            <text:p>Georgia-Pacific Crosset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61" office:value-type="string">
            <text:p>61</text:p>
          </table:table-cell>
          <table:table-cell office:string-value="689" office:value-type="string">
            <text:p>6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General Chemical Corp" office:value-type="string">
            <text:p>General Chemical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4931" office:value-type="string">
            <text:p>4931</text:p>
          </table:table-cell>
          <table:table-cell office:string-value="6069" office:value-type="string">
            <text:p>60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Genevieve" office:value-type="string">
            <text:p>Ste. Genevieve</text:p>
          </table:table-cell>
          <table:table-cell office:string-value="Mississippi Lime Company" office:value-type="string">
            <text:p>Mississippi Lim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  <table:table-cell office:string-value="4500" office:value-type="string">
            <text:p>4500</text:p>
          </table:table-cell>
          <table:table-cell office:string-value="161" office:value-type="string">
            <text:p>161</text:p>
          </table:table-cell>
          <table:table-cell office:string-value="4339" office:value-type="string">
            <text:p>43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STED RAIL COMPANY, INC" office:value-type="string">
            <text:p>AMSTED RAIL COMPAN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800" office:value-type="string">
            <text:p>236800</text:p>
          </table:table-cell>
          <table:table-cell office:string-value="236800" office:value-type="string">
            <text:p>236800</text:p>
          </table:table-cell>
          <table:table-cell office:string-value="106092" office:value-type="string">
            <text:p>106092</text:p>
          </table:table-cell>
          <table:table-cell office:string-value="130708" office:value-type="string">
            <text:p>13070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90000" office:value-type="string">
            <text:p>90000</text:p>
          </table:table-cell>
          <table:table-cell office:string-value="10700" office:value-type="string">
            <text:p>10700</text:p>
          </table:table-cell>
          <table:table-cell office:string-value="79300" office:value-type="string">
            <text:p>793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River Cement Company, Inc." office:value-type="string">
            <text:p>River Cement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500" office:value-type="string">
            <text:p>1500</text:p>
          </table:table-cell>
          <table:table-cell office:string-value="17500" office:value-type="string">
            <text:p>1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Solutia Inc." office:value-type="string">
            <text:p>Soluti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" office:value-type="string">
            <text:p>12500</text:p>
          </table:table-cell>
          <table:table-cell office:string-value="12500" office:value-type="string">
            <text:p>12500</text:p>
          </table:table-cell>
          <table:table-cell office:string-value="3500" office:value-type="string">
            <text:p>3500</text:p>
          </table:table-cell>
          <table:table-cell office:string-value="9000" office:value-type="string">
            <text:p>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Trigen St. Louis Energy Corporation" office:value-type="string">
            <text:p>Trigen St. Loui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15000" office:value-type="string">
            <text:p>815000</text:p>
          </table:table-cell>
          <table:table-cell office:string-value="815000" office:value-type="string">
            <text:p>815000</text:p>
          </table:table-cell>
          <table:table-cell office:string-value="189171" office:value-type="string">
            <text:p>189171</text:p>
          </table:table-cell>
          <table:table-cell office:string-value="625829" office:value-type="string">
            <text:p>6258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39" office:value-type="string">
            <text:p>39</text:p>
          </table:table-cell>
          <table:table-cell office:string-value="1761" office:value-type="string">
            <text:p>17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ONOKE" office:value-type="string">
            <text:p>LONOKE</text:p>
          </table:table-cell>
          <table:table-cell office:string-value="City of Hazen, Arkansas" office:value-type="string">
            <text:p>City of Hazen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60" office:value-type="string">
            <text:p>60</text:p>
          </table:table-cell>
          <table:table-cell office:string-value="1940" office:value-type="string">
            <text:p>19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Village of Dupo, Illinois" office:value-type="string">
            <text:p>Village of Dup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7" office:value-type="string">
            <text:p>1357</text:p>
          </table:table-cell>
          <table:table-cell office:string-value="1357" office:value-type="string">
            <text:p>1357</text:p>
          </table:table-cell>
          <table:table-cell office:string-value="28" office:value-type="string">
            <text:p>28</text:p>
          </table:table-cell>
          <table:table-cell office:string-value="1329" office:value-type="string">
            <text:p>13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City of Augusta, Arkansas" office:value-type="string">
            <text:p>City of Augusta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0" office:value-type="string">
            <text:p>1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  <table:table-cell office:string-value="1200" office:value-type="string">
            <text:p>1200</text:p>
          </table:table-cell>
          <table:table-cell office:string-value="25" office:value-type="string">
            <text:p>25</text:p>
          </table:table-cell>
          <table:table-cell office:string-value="1175" office:value-type="string">
            <text:p>11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371" office:value-type="string">
            <text:p>1371</text:p>
          </table:table-cell>
          <table:table-cell office:string-value="48629" office:value-type="string">
            <text:p>4862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8977" office:value-type="string">
            <text:p>8977</text:p>
          </table:table-cell>
          <table:table-cell office:string-value="116023" office:value-type="string">
            <text:p>11602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538" office:value-type="string">
            <text:p>1538</text:p>
          </table:table-cell>
          <table:table-cell office:string-value="48462" office:value-type="string">
            <text:p>484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5" office:value-type="string">
            <text:p>2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419303" office:value-type="string">
            <text:p>419303</text:p>
          </table:table-cell>
          <table:table-cell office:string-value="480697" office:value-type="string">
            <text:p>4806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7745" office:value-type="string">
            <text:p>7745</text:p>
          </table:table-cell>
          <table:table-cell office:string-value="88255" office:value-type="string">
            <text:p>8825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72217" office:value-type="string">
            <text:p>72217</text:p>
          </table:table-cell>
          <table:table-cell office:string-value="197783" office:value-type="string">
            <text:p>1977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396544" office:value-type="string">
            <text:p>396544</text:p>
          </table:table-cell>
          <table:table-cell office:string-value="453456" office:value-type="string">
            <text:p>45345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0000" office:value-type="string">
            <text:p>1000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EFFERSON" office:value-type="string">
            <text:p>JEFFER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19" office:value-type="string">
            <text:p>1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5116" office:value-type="string">
            <text:p>245116</text:p>
          </table:table-cell>
          <table:table-cell office:string-value="245116" office:value-type="string">
            <text:p>245116</text:p>
          </table:table-cell>
          <table:table-cell office:string-value="17118" office:value-type="string">
            <text:p>17118</text:p>
          </table:table-cell>
          <table:table-cell office:string-value="533682" office:value-type="string">
            <text:p>53368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800" office:value-type="string">
            <text:p>550800</text:p>
          </table:table-cell>
          <table:table-cell office:string-value="550800" office:value-type="string">
            <text:p>550800</text:p>
          </table:table-cell>
          <table:table-cell office:string-value="0" office:value-type="string">
            <text:p>0</text:p>
          </table:table-cell>
          <table:table-cell office:string-value="550800" office:value-type="string">
            <text:p>550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0" office:value-type="string">
            <text:p>0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FAULKNER" office:value-type="string">
            <text:p>FAULKN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TAMMANY" office:value-type="string">
            <text:p>ST TAMMANY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0" office:value-type="string">
            <text:p>0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73" office:value-type="string">
            <text:p>273</text:p>
          </table:table-cell>
          <table:table-cell office:string-value="49727" office:value-type="string">
            <text:p>4972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8" office:value-type="string">
            <text:p>8</text:p>
          </table:table-cell>
          <table:table-cell office:string-value="49992" office:value-type="string">
            <text:p>499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6000" office:value-type="string">
            <text:p>686000</text:p>
          </table:table-cell>
          <table:table-cell office:string-value="686000" office:value-type="string">
            <text:p>686000</text:p>
          </table:table-cell>
          <table:table-cell office:string-value="45739" office:value-type="string">
            <text:p>45739</text:p>
          </table:table-cell>
          <table:table-cell office:string-value="640261" office:value-type="string">
            <text:p>64026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62" office:value-type="string">
            <text:p>4562</text:p>
          </table:table-cell>
          <table:table-cell office:string-value="4562" office:value-type="string">
            <text:p>4562</text:p>
          </table:table-cell>
          <table:table-cell office:string-value="50" office:value-type="string">
            <text:p>50</text:p>
          </table:table-cell>
          <table:table-cell office:string-value="4512" office:value-type="string">
            <text:p>451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PRAIRIE" office:value-type="string">
            <text:p>PRAIRIE</text:p>
          </table:table-cell>
          <table:table-cell office:string-value="City of Des Arc, Arkansas" office:value-type="string">
            <text:p>City of Des Arc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0" office:value-type="string">
            <text:p>1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4500" office:value-type="string">
            <text:p>3945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4000" office:value-type="string">
            <text:p>314000</text:p>
          </table:table-cell>
          <table:table-cell office:string-value="314000" office:value-type="string">
            <text:p>314000</text:p>
          </table:table-cell>
          <table:table-cell office:string-value="106833" office:value-type="string">
            <text:p>106833</text:p>
          </table:table-cell>
          <table:table-cell office:string-value="207167" office:value-type="string">
            <text:p>20716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1" office:value-type="string">
            <text:p>1461</text:p>
          </table:table-cell>
          <table:table-cell office:string-value="8539" office:value-type="string">
            <text:p>85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RANDOLPH" office:value-type="string">
            <text:p>RANDOLPH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5" office:value-type="string">
            <text:p>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J&amp;J Real Estate Investments Inc" office:value-type="string">
            <text:p>J&amp;J Real Estate Investments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49" office:value-type="string">
            <text:p>249</text:p>
          </table:table-cell>
          <table:table-cell office:string-value="3751" office:value-type="string">
            <text:p>37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agnesium Elektron North America Inc. (D/B/A Luxfer Graphic Arts)" office:value-type="string">
            <text:p>Magnesium Elektron North America Inc. (D/B/A Luxfer Graphic Arts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97" office:value-type="string">
            <text:p>397</text:p>
          </table:table-cell>
          <table:table-cell office:string-value="4603" office:value-type="string">
            <text:p>46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RANDOLPH" office:value-type="string">
            <text:p>RANDOLPH</text:p>
          </table:table-cell>
          <table:table-cell office:string-value="City of Chester, Illinois" office:value-type="string">
            <text:p>City of 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0" office:value-type="string">
            <text:p>30</text:p>
          </table:table-cell>
          <table:table-cell office:string-value="970" office:value-type="string">
            <text:p>97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North Crossett Utilities" office:value-type="string">
            <text:p>North Crossett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" office:value-type="string">
            <text:p>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" office:value-type="string">
            <text:p>2349</text:p>
          </table:table-cell>
          <table:table-cell office:string-value="2349" office:value-type="string">
            <text:p>2349</text:p>
          </table:table-cell>
          <table:table-cell office:string-value="184" office:value-type="string">
            <text:p>184</text:p>
          </table:table-cell>
          <table:table-cell office:string-value="2165" office:value-type="string">
            <text:p>2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Red Bud, Illinois" office:value-type="string">
            <text:p>City of Red Bud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450" office:value-type="string">
            <text:p>1450</text:p>
          </table:table-cell>
          <table:table-cell office:string-value="2050" office:value-type="string">
            <text:p>20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Specialty Granules LLC" office:value-type="string">
            <text:p>Specialty Granul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8" office:value-type="string">
            <text:p>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22" office:value-type="string">
            <text:p>22</text:p>
          </table:table-cell>
          <table:table-cell office:string-value="971" office:value-type="string">
            <text:p>97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Bismarck, Missouri" office:value-type="string">
            <text:p>City of Bismarck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2" office:value-type="string">
            <text:p>4262</text:p>
          </table:table-cell>
          <table:table-cell office:string-value="4262" office:value-type="string">
            <text:p>4262</text:p>
          </table:table-cell>
          <table:table-cell office:string-value="302" office:value-type="string">
            <text:p>302</text:p>
          </table:table-cell>
          <table:table-cell office:string-value="3960" office:value-type="string">
            <text:p>3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Potosi, Missouri" office:value-type="string">
            <text:p>City of Potosi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35000" office:value-type="string">
            <text:p>35000</text:p>
          </table:table-cell>
          <table:table-cell office:string-value="101000" office:value-type="string">
            <text:p>101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OSSIER" office:value-type="string">
            <text:p>BOSSI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95" office:value-type="string">
            <text:p>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8645" office:value-type="string">
            <text:p>8645</text:p>
          </table:table-cell>
          <table:table-cell office:string-value="5355" office:value-type="string">
            <text:p>53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 GENEVIEVE" office:value-type="string">
            <text:p>STE GENEVIEVE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36" office:value-type="string">
            <text:p>4136</text:p>
          </table:table-cell>
          <table:table-cell office:string-value="3600" office:value-type="string">
            <text:p>3600</text:p>
          </table:table-cell>
          <table:table-cell office:string-value="222" office:value-type="string">
            <text:p>222</text:p>
          </table:table-cell>
          <table:table-cell office:string-value="3378" office:value-type="string">
            <text:p>33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CLAY" office:value-type="string">
            <text:p>CLAY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75" office:value-type="string">
            <text:p>2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58628" office:value-type="string">
            <text:p>58628</text:p>
          </table:table-cell>
          <table:table-cell office:string-value="196372" office:value-type="string">
            <text:p>1963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" office:value-type="string">
            <text:p>146</text:p>
          </table:table-cell>
          <table:table-cell office:string-value="9854" office:value-type="string">
            <text:p>98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SunCoke Energy, Inc" office:value-type="string">
            <text:p>SunCoke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741" office:value-type="string">
            <text:p>7741</text:p>
          </table:table-cell>
          <table:table-cell office:string-value="2259" office:value-type="string">
            <text:p>2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Green Plains Trade Group LLC" office:value-type="string">
            <text:p>Green Plains Trade Group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99" office:value-type="string">
            <text:p>199</text:p>
          </table:table-cell>
          <table:table-cell office:string-value="10801" office:value-type="string">
            <text:p>1080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rysalis Biosciences Inc." office:value-type="string">
            <text:p>Crysalis Bioscien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3140" office:value-type="string">
            <text:p>3140</text:p>
          </table:table-cell>
          <table:table-cell office:string-value="20" office:value-type="string">
            <text:p>20</text:p>
          </table:table-cell>
          <table:table-cell office:string-value="3120" office:value-type="string">
            <text:p>3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mega Partners III, LLC" office:value-type="string">
            <text:p>Omega Partners III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08:26:30</meta:creation-date>
    <meta:editing-cycles>1</meta:editing-cycles>
    <dc:language>en</dc:language>
    <dc:creator>ZETHOU-WWEXT01P$</dc:creator>
    <dc:date>2026-08-22T08:26:30</dc:date>
    <meta:editing-duration>PT0.135S</meta:editing-duration>
  </office:meta>
</office:document-meta>
</file>